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04-fx-demo-logical-profile-principles:04-9-phase-extension-without-fx-logical-design:start"/><text:bookmark-start text:name="__RefHeading___phase_extension_without_fx_logical_redefinition_1"/><text:bookmark-start text:name="phase_extension_without_fx_logical_redefinition"/>4.9 Phase Extension without FX Logical Redefinition<text:bookmark-end text:name="__RefHeading___phase_extension_without_fx_logical_redefinition_1"/><text:bookmark-end text:name="phase_extension_without_fx_logical_redefinition"/></text:h>
      <text:p text:style-name="Text_20_body"><text:a xlink:type="simple" xlink:href="https://wiki.didosolutions.com/fxdemo/03-part/04-fx-demo-logical-profile-principles/start" text:style-name="Internet_20_link" text:visited-style-name="Visited_20_Internet_20_Link"> Go To FX Demo Logical Profile Principles </text:a></text:p>
      <text:p text:style-name="Text_20_body">The FX Demo Logical Profile supports later phase extensions without redefining the FX logical architecture.</text:p>
      <text:p text:style-name="Text_20_body">A later phase may introduce additional policy-governance, sovereignty, residency, metadata, aggregate-view, release, and <text:a xlink:type="simple" xlink:href="https://wiki.didosolutions.com/dido/99_annexes/annex-b-terms-and-definitions/e/evidence" text:style-name="Internet_20_link" text:visited-style-name="Visited_20_Internet_20_Link">Evidence</text:a> capabilities. Those additions should specialise the FX Demo Logical Profile rather than replace it. For example, a later Phase 2 profile may add distributed policy enforcement, replicated policy decision capability, policy administration, policy information sources, metadata or aggregate view generation, release gateways, recipient-specific release products, and release <text:a xlink:type="simple" xlink:href="https://wiki.didosolutions.com/dido/99_annexes/annex-b-terms-and-definitions/e/evidence" text:style-name="Internet_20_link" text:visited-style-name="Visited_20_Internet_20_Link">Evidence</text:a>.</text:p>
      <text:p text:style-name="Text_20_body">Such extensions must preserve the distinction between the <text:a xlink:type="simple" xlink:href="https://wiki.didosolutions.com/dido/99_annexes/annex-b-terms-and-definitions/l/logical_data_plane" text:style-name="Internet_20_link" text:visited-style-name="Visited_20_Internet_20_Link">Logical Data Plane</text:a> and the <text:a xlink:type="simple" xlink:href="https://wiki.didosolutions.com/dido/99_annexes/annex-b-terms-and-definitions/l/logical_policy_and_release_plane" text:style-name="Internet_20_link" text:visited-style-name="Visited_20_Internet_20_Link">Logical Policy and Release Plane</text:a>. Internal FX <text:a xlink:type="simple" xlink:href="https://wiki.didosolutions.com/dido/99_annexes/annex-b-terms-and-definitions/l/logical_data_plane" text:style-name="Internet_20_link" text:visited-style-name="Visited_20_Internet_20_Link">Logical Data Plane</text:a> distribution does not itself authorise external release. Likewise, release of metadata, aggregate summaries, redacted views, masked views, or exception views does not imply authorisation to release full transaction detail.</text:p>
      <text:p text:style-name="Text_20_body">The FX Demo Logical Profile remains platform-independent. Later phase profiles may map these extensions to <text:a xlink:type="simple" xlink:href="https://wiki.didosolutions.com/dido/99_annexes/annex-b-terms-and-definitions/d/dds" text:style-name="Internet_20_link" text:visited-style-name="Visited_20_Internet_20_Link">DDS</text:a> topics, APIs, policy engines, gateways, caches, services, containers, or other implementation mechanisms, but those mappings do not redefine the FX logical profil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2::17:24</meta:creation-date>
    <dc:creator>Generated</dc:creator>
    <dc:date>2026-08-24T02::17:24</dc:date>
    <dc:language>en-US</dc:language>
    <meta:editing-cycles>1</meta:editing-cycles>
    <meta:editing-duration>PT0S</meta:editing-duration>
    <dc:title>fxdemo:03-part:04-fx-demo-logical-profile-principles:04-9-phase-extension-without-fx-logical-design:start</dc:title>
  </office:meta>
</office:document-meta>
</file>