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7-traceability-from-concept-to-logical-profile:start"/><text:bookmark-start text:name="__RefHeading___traceability_from_concept_to_logical_profile_1"/><text:bookmark-start text:name="traceability_from_concept_to_logical_profile"/>4.7 Traceability from Concept to Logical Profile<text:bookmark-end text:name="__RefHeading___traceability_from_concept_to_logical_profile_1"/><text:bookmark-end text:name="traceability_from_concept_to_logical_profile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preserves <text:a xlink:type="simple" xlink:href="https://wiki.didosolutions.com/dido/99_annexes/annex-b-terms-and-definitions/t/traceability" text:style-name="Internet_20_link" text:visited-style-name="Visited_20_Internet_20_Link">Traceability</text:a> from Part 1 concepts and Part 2 logical elements to Part 3 FX logical profile elements.</text:p>
      <text:p text:style-name="Text_20_body">Each FX logical <text:a xlink:type="simple" xlink:href="https://wiki.didosolutions.com/dido/99_annexes/annex-b-terms-and-definitions/l/logical_node" text:style-name="Internet_20_link" text:visited-style-name="Visited_20_Internet_20_Link">Node</text:a> traces to a <text:a xlink:type="simple" xlink:href="https://wiki.didosolutions.com/dido/99_annexes/annex-b-terms-and-definitions/l/logical_node" text:style-name="Internet_20_link" text:visited-style-name="Visited_20_Internet_20_Link">Logical Node</text:a> and to the Part 1 concept <text:a xlink:type="simple" xlink:href="https://wiki.didosolutions.com/dido/99_annexes/annex-b-terms-and-definitions/n/financial_node" text:style-name="Internet_20_link" text:visited-style-name="Visited_20_Internet_20_Link">Node</text:a>. Each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 traces to a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 and to the Part 1 concept <text:a xlink:type="simple" xlink:href="https://wiki.didosolutions.com/dido/99_annexes/annex-b-terms-and-definitions/c/communication_endpoint" text:style-name="Internet_20_link" text:visited-style-name="Visited_20_Internet_20_Link">Communication Endpoint</text:a>. Each FX logical information structure traces to a 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 or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and to the corresponding Part 1 concept.</text:p>
      <text:p text:style-name="Text_20_body">This <text:a xlink:type="simple" xlink:href="https://wiki.didosolutions.com/dido/99_annexes/annex-b-terms-and-definitions/t/traceability" text:style-name="Internet_20_link" text:visited-style-name="Visited_20_Internet_20_Link">Traceability</text:a> supports review, impact analysis, compatibility assessment, implementation mapping, deployment planning, testability planning,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3:51</meta:creation-date>
    <dc:creator>Generated</dc:creator>
    <dc:date>2026-08-24T05::13:51</dc:date>
    <dc:language>en-US</dc:language>
    <meta:editing-cycles>1</meta:editing-cycles>
    <meta:editing-duration>PT0S</meta:editing-duration>
    <dc:title>fxdemo:03-part:04-fx-demo-logical-profile-principles:04-7-traceability-from-concept-to-logical-profile:start</dc:title>
  </office:meta>
</office:document-meta>
</file>