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3-distributed-fx-node-network:start"/><text:bookmark-start text:name="__RefHeading___distributed_fx_node_network_1"/><text:bookmark-start text:name="distributed_fx_node_network"/>4.3 Distributed FX Node Network<text:bookmark-end text:name="__RefHeading___distributed_fx_node_network_1"/><text:bookmark-end text:name="distributed_fx_node_network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organises the FX Demo as a distributed network of identifiable FX logical <text:a xlink:type="simple" xlink:href="https://wiki.didosolutions.com/dido/99_annexes/99_annexes/annex-b-terms-and-definitions/l/logical_node" text:style-name="Internet_20_link" text:visited-style-name="Visited_20_Internet_20_Link">Nodes</text:a>.</text:p>
      <text:p text:style-name="Text_20_body">Each FX logical <text:a xlink:type="simple" xlink:href="https://wiki.didosolutions.com/dido/99_annexes/99_annexes/annex-b-terms-and-definitions/l/logical_node" text:style-name="Internet_20_link" text:visited-style-name="Visited_20_Internet_20_Link">Node</text:a> performs one or more FX logical <text:a xlink:type="simple" xlink:href="https://wiki.didosolutions.com/dido/99_annexes/99_annexes/annex-b-terms-and-definitions/l/logical_node_role" text:style-name="Internet_20_link" text:visited-style-name="Visited_20_Internet_20_Link">Node Roles</text:a>, participates in one or more FX <text:a xlink:type="simple" xlink:href="https://wiki.didosolutions.com/dido/99_annexes/99_annexes/annex-b-terms-and-definitions/r/runtime_plane" text:style-name="Internet_20_link" text:visited-style-name="Visited_20_Internet_20_Link">Runtime Planes</text:a>, communicates through explicit FX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s</text:a>, and handles FX logical information structures.</text:p>
      <text:p text:style-name="Text_20_body">The distributed FX <text:a xlink:type="simple" xlink:href="https://wiki.didosolutions.com/dido/99_annexes/99_annexes/annex-b-terms-and-definitions/n/node" text:style-name="Internet_20_link" text:visited-style-name="Visited_20_Internet_20_Link">Node</text:a> network supports separation of responsibilities. Transaction intake, validation, semantic interpretation, contract state management, cash-flow computation, policy and release, audit and provenance, health and observability, registry and coordination, replay and reconstruction, and oversight consumption remain distinguishable at the logical level.</text:p>
      <text:p text:style-name="Text_20_body">This logical distribution does not prescribe separate machines, processes, services, containers, pods, threads, tasks, or deployment units. Implementation and deployment profiles select those realisation mechanis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1:27</meta:creation-date>
    <dc:creator>Generated</dc:creator>
    <dc:date>2026-08-23T23::31:27</dc:date>
    <dc:language>en-US</dc:language>
    <meta:editing-cycles>1</meta:editing-cycles>
    <meta:editing-duration>PT0S</meta:editing-duration>
    <dc:title>fxdemo:03-part:04-fx-demo-logical-profile-principles:04-3-distributed-fx-node-network:start</dc:title>
  </office:meta>
</office:document-meta>
</file>