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4-fx-demo-logical-profile-principles:04-1-domain-specialisation-without-conceptual-redefinition:start"/><text:bookmark-start text:name="__RefHeading___domain_specialisation_without_conceptual_redefinition_1"/><text:bookmark-start text:name="domain_specialisation_without_conceptual_redefinition"/>4.1 Domain Specialisation without Conceptual Redefinition<text:bookmark-end text:name="__RefHeading___domain_specialisation_without_conceptual_redefinition_1"/><text:bookmark-end text:name="domain_specialisation_without_conceptual_redefinition"/></text:h>
      <text:p text:style-name="Text_20_body"><text:a xlink:type="simple" xlink:href="https://wiki.didosolutions.com/fxdemo/03-part/04-fx-demo-logical-profile-principles/start" text:style-name="Internet_20_link" text:visited-style-name="Visited_20_Internet_20_Link"> Go To FX Demo Logical Profile Principles </text:a></text:p>
      <text:p text:style-name="Text_20_body">The FX Demo Logical Profile specialises the inherited concepts and logical elements for the <text:a xlink:type="simple" xlink:href="https://wiki.didosolutions.com/fxdemo/99_part_annexes/annex-b-terms-and-definitions/f/foreign_exchange_domain" text:style-name="Internet_20_link" text:visited-style-name="Visited_20_Internet_20_Link">Foreign Exchange Domain</text:a>. It does not redefine the Part 1 Conceptual Architecture or the distributed, node-based <text:a xlink:type="simple" xlink:href="https://wiki.didosolutions.com/fxdemo/99_part_annexes/annex-b-terms-and-definitions/l/logical_model" text:style-name="Internet_20_link" text:visited-style-name="Visited_20_Internet_20_Link">Logical Model (LM)</text:a> / <text:a xlink:type="simple" xlink:href="https://wiki.didosolutions.com/fxdemo/99_part_annexes/annex-b-terms-and-definitions/p/platform_independent_model" text:style-name="Internet_20_link" text:visited-style-name="Visited_20_Internet_20_Link">Platform Independent Model (PIM)</text:a> defined in Part 2.</text:p>
      <text:p text:style-name="Text_20_body">FX logical <text:a xlink:type="simple" xlink:href="https://wiki.didosolutions.com/fxdemo/99_part_annexes/annex-b-terms-and-definitions/n/node" text:style-name="Internet_20_link" text:visited-style-name="Visited_20_Internet_20_Link">Nodes</text:a> specialise <text:a xlink:type="simple" xlink:href="https://wiki.didosolutions.com/fxdemo/99_part_annexes/annex-b-terms-and-definitions/l/logical_node" text:style-name="Internet_20_link" text:visited-style-name="Visited_20_Internet_20_Link">Logical Nodes</text:a>. FX logical <text:a xlink:type="simple" xlink:href="https://wiki.didosolutions.com/fxdemo/99_part_annexes/annex-b-terms-and-definitions/c/communication_endpoint" text:style-name="Internet_20_link" text:visited-style-name="Visited_20_Internet_20_Link">Communication Endpoints</text:a> specialise <text:a xlink:type="simple" xlink:href="https://wiki.didosolutions.com/fxdemo/99_part_annexes/annex-b-terms-and-definitions/l/logical_communication_endpoint" text:style-name="Internet_20_link" text:visited-style-name="Visited_20_Internet_20_Link">Logical Communication Endpoints</text:a>. FX logical information structures specialise <text:a xlink:type="simple" xlink:href="https://wiki.didosolutions.com/fxdemo/99_part_annexes/annex-b-terms-and-definitions/l/logical_data_structure_definition" text:style-name="Internet_20_link" text:visited-style-name="Visited_20_Internet_20_Link">Logical Data Structure Definitions</text:a> and <text:a xlink:type="simple" xlink:href="https://wiki.didosolutions.com/fxdemo/99_part_annexes/annex-b-terms-and-definitions/l/logical_data_structure_instance" text:style-name="Internet_20_link" text:visited-style-name="Visited_20_Internet_20_Link">Logical Data Structure Instances</text:a>. FX <text:a xlink:type="simple" xlink:href="https://wiki.didosolutions.com/fxdemo/99_part_annexes/annex-b-terms-and-definitions/r/runtime_plane" text:style-name="Internet_20_link" text:visited-style-name="Visited_20_Internet_20_Link">Runtime Plane</text:a> participation specialises the Logical Runtime Plane Model.</text:p>
      <text:p text:style-name="Text_20_body">This principle preserves the layered architecture. Part 3 adds FX-specific logical meaning without moving implementation, deployment, testability, or <text:a xlink:type="simple" xlink:href="https://wiki.didosolutions.com/fxdemo/99_part_annexes/annex-b-terms-and-definitions/e/evidence" text:style-name="Internet_20_link" text:visited-style-name="Visited_20_Internet_20_Link">Evidence</text:a>-capture details into the logical profil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18:58</meta:creation-date>
    <dc:creator>Generated</dc:creator>
    <dc:date>2026-08-24T02::18:58</dc:date>
    <dc:language>en-US</dc:language>
    <meta:editing-cycles>1</meta:editing-cycles>
    <meta:editing-duration>PT0S</meta:editing-duration>
    <dc:title>fxdemo:03-part:04-fx-demo-logical-profile-principles:04-1-domain-specialisation-without-conceptual-redefinition:start</dc:title>
  </office:meta>
</office:document-meta>
</file>