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start"/><text:bookmark-start text:name="__RefHeading___traceability_to_parent_and_source_architectures_1"/><text:bookmark-start text:name="traceability_to_parent_and_source_architectures"/>3. Traceability to Parent and Source Architectures<text:bookmark-end text:name="__RefHeading___traceability_to_parent_and_source_architectures_1"/><text:bookmark-end text:name="traceability_to_parent_and_source_architecture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is part preserves <text:a xlink:type="simple" xlink:href="https://wiki.didosolutions.com/fxdemo/99_part_annexes/annex-b-terms-and-definitions/t/traceability" text:style-name="Internet_20_link" text:visited-style-name="Visited_20_Internet_20_Link">Traceability</text:a> to <text:a xlink:type="simple" xlink:href="https://wiki.didosolutions.com/fxdemo/99_part_annexes/annex-b-terms-and-definitions/r/reference_architecture_ra" text:style-name="Internet_20_link" text:visited-style-name="Visited_20_Internet_20_Link">SIP-RA</text:a>, <text:a xlink:type="simple" xlink:href="https://wiki.didosolutions.com/fxdemo/99_part_annexes/annex-b-terms-and-definitions/r/reference_architecture_ra" text:style-name="Internet_20_link" text:visited-style-name="Visited_20_Internet_20_Link">FDIS-RA</text:a>, the Part 1 <text:a xlink:type="simple" xlink:href="https://wiki.didosolutions.com/fxdemo/99_part_annexes/annex-b-terms-and-definitions/c/conceptual_model_cm" text:style-name="Internet_20_link" text:visited-style-name="Visited_20_Internet_20_Link">Conceptual Architecture</text:a>, the Part 2 Distributed Node-Based <text:a xlink:type="simple" xlink:href="https://wiki.didosolutions.com/fxdemo/99_part_annexes/annex-b-terms-and-definitions/p/platform_independent_model_pim" text:style-name="Internet_20_link" text:visited-style-name="Visited_20_Internet_20_Link">Platform Independent Model (PIM)</text:a>, and the original FX Demo Reference Architecture.</text:p>
      <text:p text:style-name="Text_20_body">SIP-RA provides the parent structured-information-processing discipline. FDIS-RA provides financial-domain interpretation alignment. Part 1 provides the conceptual foundation. Part 2 provides the reusable distributed, node-based <text:a xlink:type="simple" xlink:href="https://wiki.didosolutions.com/fxdemo/99_part_annexes/annex-b-terms-and-definitions/l/logical_node" text:style-name="Internet_20_link" text:visited-style-name="Visited_20_Internet_20_Link">Logical Node</text:a>-based <text:a xlink:type="simple" xlink:href="https://wiki.didosolutions.com/fxdemo/99_part_annexes/annex-b-terms-and-definitions/l/logical_model_lm" text:style-name="Internet_20_link" text:visited-style-name="Visited_20_Internet_20_Link">Logical Model (LM)</text:a> / <text:a xlink:type="simple" xlink:href="https://wiki.didosolutions.com/fxdemo/99_part_annexes/annex-b-terms-and-definitions/p/platform_independent_model_pim" text:style-name="Internet_20_link" text:visited-style-name="Visited_20_Internet_20_Link">Platform Independent Model (PIM)</text:a>. This part specialises those foundations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. The original FX Demo Reference Architecture provides FX-specific source material that this part normalises into platform-independent FX logical structures, relationships, responsibilities, constraints, information flows, and interaction patt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43</meta:creation-date>
    <dc:creator>Generated</dc:creator>
    <dc:date>2026-08-24T07::22:43</dc:date>
    <dc:language>en-US</dc:language>
    <meta:editing-cycles>1</meta:editing-cycles>
    <meta:editing-duration>PT0S</meta:editing-duration>
    <dc:title>fxdemo:03-part:03-traceability-to-parent-and-source-architectures:start</dc:title>
  </office:meta>
</office:document-meta>
</file>