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02-relationship-to-parts-0-1-and-2:start"/><text:bookmark-start text:name="__RefHeading___relationship_to_parts_0_1_and_2_1"/><text:bookmark-start text:name="relationship_to_parts_0_1_and_2"/>2. Relationship to Parts 0, 1, and 2<text:bookmark-end text:name="__RefHeading___relationship_to_parts_0_1_and_2_1"/><text:bookmark-end text:name="relationship_to_parts_0_1_and_2"/></text:h>
      <text:p text:style-name="Text_20_body"><text:a xlink:type="simple" xlink:href="https://wiki.didosolutions.com/fxdemo/03-part/start" text:style-name="Internet_20_link" text:visited-style-name="Visited_20_Internet_20_Link"> Go To Top </text:a></text:p>
      <text:p text:style-name="Text_20_body">Part 0 provides the Document Set Overview and Reader's Guide for the Financial Systems Archetype. It explains the purpose of the document set, the relationship to SDIS/SIP-RA, the layered document structure, the onion model, document responsibilities, layering rules, and navigation guidance.</text:p>
      <text:p text:style-name="Text_20_body">Part 1 defines the Conceptual Architecture for the Financial Systems Archetype. It establishes the conceptual definitions, classification model, separation-of-concerns model, Runtime Plane concepts, Traceability concepts, Evidence concepts, and conceptual requirements that later parts preserve.</text:p>
      <text:p text:style-name="Text_20_body">Part 2 defines the Distributed Node-Based Logical Architecture (PIM). It specialises the Part 1 conceptual foundation into reusable platform-independent Logical Nodes, Logical Node Roles, Logical Communication Endpoints, logical information structures, Logical Runtime Planes, Logical Interaction Patterns, Logical Governance relationships, and Logical Traceability relationships.</text:p>
      <text:p text:style-name="Text_20_body">This part depends on Parts 0, 1, and 2. It relies on Part 0 for the document-set map and layering rules. It relies on Part 1 for the conceptual foundation. It relies on Part 2 for the reusable, distributed, node-based Logical Architecture.</text:p>
      <text:p text:style-name="Text_20_body">Part 3 performs the third architectural role within the document set. It specialises the Part 2 Logical Architecture / PIM for the Foreign Exchange Domain. It defines the FX Demo Logical Profile without introducing implementation technologies, deployment mechanisms, product choices, runtime scripts, or Evidence procedures.</text:p>
      <text:p text:style-name="Text_20_body"><text:span text:style-name="Strong_20_Emphasis">Table 2-1:</text:span> Relationship among Parts 0, 1, 2, and 3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Part </text:p>
          </table:table-cell>
          <table:table-cell office:value-type="string" table:style-name="tableheader">
            <text:p text:style-name="Table_20_Heading"> Role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Part 0</text:span> </text:p>
          </table:table-cell>
          <table:table-cell office:value-type="string" table:style-name="tablecell">
            <text:p text:style-name="tablealignleft"> Explains how to read and use the Financial Systems Archetype document set.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Part 1</text:span> </text:p>
          </table:table-cell>
          <table:table-cell office:value-type="string" table:style-name="tablecell">
            <text:p text:style-name="tablealignleft"> Defines the Conceptual Architecture used by the Financial Systems Archetype document set.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Part 2</text:span> </text:p>
          </table:table-cell>
          <table:table-cell office:value-type="string" table:style-name="tablecell">
            <text:p text:style-name="tablealignleft"> Defines the Distributed Node-Based Logical Architecture (PIM).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Part 3</text:span> </text:p>
          </table:table-cell>
          <table:table-cell office:value-type="string" table:style-name="tablecell">
            <text:p text:style-name="tablealignleft"> Defines the FX Demo Logical Profile as a Foreign Exchange Domain specialisation of Part 2. </text:p>
          </table:table-cell>
        </table:table-row>
      </table:table>
      <text:p text:style-name="Text_20_body">Part 0 tells readers how the document set works. Part 1 defines the concepts at the centre of the architecture. Part 2 defines the reusable platform-independent Logical Architecture. Part 3 applies that Logical Architecture to the FX Demo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6::38:58</meta:creation-date>
    <dc:creator>Generated</dc:creator>
    <dc:date>2026-08-22T16::38:58</dc:date>
    <dc:language>en-US</dc:language>
    <meta:editing-cycles>1</meta:editing-cycles>
    <meta:editing-duration>PT0S</meta:editing-duration>
    <dc:title>fxdemo:03-part:02-relationship-to-parts-0-1-and-2:start</dc:title>
  </office:meta>
</office:document-meta>
</file>