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d902d94b204b9a3913945bf7a60a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start"/><text:bookmark-start text:name="__RefHeading___part_2distributed_node-based_logical_architecture_1"/><text:bookmark-start text:name="part_2distributed_node-based_logical_architecture"/>Part 2: Distributed Node-Based Logical Architecture<text:bookmark-end text:name="__RefHeading___part_2distributed_node-based_logical_architecture_1"/><text:bookmark-end text:name="part_2distributed_node-based_logical_architecture"/></text:h>
      <text:p text:style-name="Text_20_body"><text:a xlink:type="simple" xlink:href="https://wiki.didosolutions.com/fxdemo/start" text:style-name="Internet_20_link" text:visited-style-name="Visited_20_Internet_20_Link"> Go to The FX Demo Root</text:a></text:p>
      <text:p text:style-name="Plugin_Wrap_Paragraph_Centered"><draw:a xlink:type="simple" xlink:href="https://wiki.didosolutions.com/fxdemo/start"><draw:frame draw:style-name="mediacenter" draw:name="0" text:anchor-type="paragraph" draw:z-index="0" svg:width="10.583333333333cm" svg:height="5.7727272727273cm"><draw:image xlink:href="Pictures/bbd902d94b204b9a3913945bf7a60afc.png" xlink:type="simple" xlink:show="embed" xlink:actuate="onLoad"/></draw:frame></draw:a></text:p>
      <text:p text:style-name="Text_20_body"><text:span text:style-name="Strong_20_Emphasis"><text:span text:style-name="Emphasis">Financial Systems Archetype</text:span></text:span></text:p>
      <text:p text:style-name="Text_20_body"><text:span text:style-name="Strong_20_Emphasis"><text:span text:style-name="Emphasis">Foreign Exchange (FX) Demo</text:span></text:span></text:p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<text:span text:style-name="underline"><text:span text:style-name="Strong_20_Emphasis">Part 2</text:span></text:span> defines the platform-independent logical architecture for the Financial Systems Archetype. It describes the logical nodes, runtime planes, information flows, responsibilities, and separation-of-concerns rules that apply before any specific technology stack is introduced into the architecture. Part 2 introduces the logical model that implementation profiles map onto selected platforms, products, protocols, and deployment environments. It serves as the primary bridge between the conceptual architecture in Part 1 and the technology-specific implementation profiles in later parts.</text:span></text:p>
      <text:h text:style-name="Heading_20_2" text:outline-level="2"><text:bookmark-start text:name="__RefHeading___contents_3"/><text:bookmark-start text:name="contents"/>Contents<text:bookmark-end text:name="__RefHeading___contents_3"/><text:bookmark-end text:name="contents"/></text:h>
      <text:h text:style-name="Heading_20_2" text:outline-level="2"><text:bookmark-start text:name="__RefHeading___contents_4"/><text:bookmark-start text:name="contents1"/>Contents<text:bookmark-end text:name="__RefHeading___contents_4"/><text:bookmark-end text:name="contents1"/></text:h>
      <text:p text:style-name="Text_20_body">* <text:a xlink:type="simple" xlink:href="#fxdemo:02-part:start" text:style-name="Local_20_link" text:visited-style-name="Visited_20_Local_20_Link">Part 2: Distributed Node-Based Logical Architecture / PIM</text:a></text:p>
      <text:a xlink:type="simple" xlink:href="https://wiki.didosolutions.com/fxdemo/02-part/00-foreword/start" text:style-name="Internet_20_link" text:visited-style-name="Visited_20_Internet_20_Link">Foreword</text:a>
      <text:a xlink:type="simple" xlink:href="https://wiki.didosolutions.com/fxdemo/02-part/00-introduction/start" text:style-name="Internet_20_link" text:visited-style-name="Visited_20_Internet_20_Link">Introduction</text:a>
      <text:a xlink:type="simple" xlink:href="https://wiki.didosolutions.com/fxdemo/02-part/01-scope/start" text:style-name="Internet_20_link" text:visited-style-name="Visited_20_Internet_20_Link">1. Scope</text:a>
      <text:a xlink:type="simple" xlink:href="https://wiki.didosolutions.com/fxdemo/02-part/02-relationship-to-part-0-and-part-1/start" text:style-name="Internet_20_link" text:visited-style-name="Visited_20_Internet_20_Link">2. Relationship to Part 0 and Part 1</text:a>
      <text:a xlink:type="simple" xlink:href="https://wiki.didosolutions.com/fxdemo/02-part/03-traceability-to-parent-and-source-architectures/start" text:style-name="Internet_20_link" text:visited-style-name="Visited_20_Internet_20_Link">3. Traceability to Parent and Source Architectures</text:a>
      <text:a xlink:type="simple" xlink:href="https://wiki.didosolutions.com/fxdemo/02-part/03-traceability-to-parent-and-source-architectures/03-1-traceability-to-sip-ra/start" text:style-name="Internet_20_link" text:visited-style-name="Visited_20_Internet_20_Link">3.1 Traceability to SIP-RA</text:a>
      <text:a xlink:type="simple" xlink:href="https://wiki.didosolutions.com/fxdemo/02-part/03-traceability-to-parent-and-source-architectures/03-2-alignment-with-fdis-ra/start" text:style-name="Internet_20_link" text:visited-style-name="Visited_20_Internet_20_Link">3.2 Alignment with FDIS-RA</text:a>
      <text:a xlink:type="simple" xlink:href="https://wiki.didosolutions.com/fxdemo/02-part/03-traceability-to-parent-and-source-architectures/03-3-traceability-to-part-1-conceptual-architecture/start" text:style-name="Internet_20_link" text:visited-style-name="Visited_20_Internet_20_Link">3.3 Traceability to Part 1 Conceptual Architecture</text:a>
      <text:a xlink:type="simple" xlink:href="https://wiki.didosolutions.com/fxdemo/02-part/03-traceability-to-parent-and-source-architectures/03-4-coverage-of-the-original-fx-demo-reference-architecture/start" text:style-name="Internet_20_link" text:visited-style-name="Visited_20_Internet_20_Link">3.4 Coverage of the Original FX Demo Reference Architecture</text:a>
      <text:a xlink:type="simple" xlink:href="https://wiki.didosolutions.com/fxdemo/02-part/03-traceability-to-parent-and-source-architectures/03-5-traceability-position/start" text:style-name="Internet_20_link" text:visited-style-name="Visited_20_Internet_20_Link">3.5 Traceability Position</text:a>
      <text:a xlink:type="simple" xlink:href="https://wiki.didosolutions.com/fxdemo/02-part/04-logical-architecture-principles/start" text:style-name="Internet_20_link" text:visited-style-name="Visited_20_Internet_20_Link">4. Logical Architecture Principles</text:a>
      <text:a xlink:type="simple" xlink:href="https://wiki.didosolutions.com/fxdemo/02-part/04-logical-architecture-principles/04-1-distributed-node-based-architecture/start" text:style-name="Internet_20_link" text:visited-style-name="Visited_20_Internet_20_Link">4.1 Distributed Node-Based Architecture</text:a>
      <text:a xlink:type="simple" xlink:href="https://wiki.didosolutions.com/fxdemo/02-part/04-logical-architecture-principles/04-2-explicit-communication-over-implicit-coupling/start" text:style-name="Internet_20_link" text:visited-style-name="Visited_20_Internet_20_Link">4.2 Explicit Communication over Implicit Coupling</text:a>
      <text:a xlink:type="simple" xlink:href="https://wiki.didosolutions.com/fxdemo/02-part/04-logical-architecture-principles/04-3-platform-independence/start" text:style-name="Internet_20_link" text:visited-style-name="Visited_20_Internet_20_Link">4.3 Platform Independence</text:a>
      <text:a xlink:type="simple" xlink:href="https://wiki.didosolutions.com/fxdemo/02-part/04-logical-architecture-principles/04-4-logical-separation-of-runtime-planes/start" text:style-name="Internet_20_link" text:visited-style-name="Visited_20_Internet_20_Link">4.4 Logical Separation of Runtime Planes</text:a>
      <text:a xlink:type="simple" xlink:href="https://wiki.didosolutions.com/fxdemo/02-part/04-logical-architecture-principles/04-5-explicit-information-structures/start" text:style-name="Internet_20_link" text:visited-style-name="Visited_20_Internet_20_Link">4.5 Explicit Information Structures</text:a>
      <text:a xlink:type="simple" xlink:href="https://wiki.didosolutions.com/fxdemo/02-part/04-logical-architecture-principles/04-6-traceability-from-concept-to-logical-model/start" text:style-name="Internet_20_link" text:visited-style-name="Visited_20_Internet_20_Link">4.6 Traceability from Concept to Logical Model</text:a>
      <text:a xlink:type="simple" xlink:href="https://wiki.didosolutions.com/fxdemo/02-part/04-logical-architecture-principles/04-7-evidence-oriented-logical-design/start" text:style-name="Internet_20_link" text:visited-style-name="Visited_20_Internet_20_Link">4.7 Evidence-Oriented Logical Design</text:a>
      <text:a xlink:type="simple" xlink:href="https://wiki.didosolutions.com/fxdemo/02-part/04-logical-architecture-principles/04-8-policy-governed-sharing-without-centralised-data-routing/start" text:style-name="Internet_20_link" text:visited-style-name="Visited_20_Internet_20_Link">4.8 Policy-Governed Sharing Without Centralised Data Routing</text:a>
      <text:a xlink:type="simple" xlink:href="https://wiki.didosolutions.com/fxdemo/02-part/05-logical-architecture-overview/start" text:style-name="Internet_20_link" text:visited-style-name="Visited_20_Internet_20_Link">5. Logical Architecture Overview</text:a>
      <text:a xlink:type="simple" xlink:href="https://wiki.didosolutions.com/fxdemo/02-part/05-logical-architecture-overview/05-1-overview/start" text:style-name="Internet_20_link" text:visited-style-name="Visited_20_Internet_20_Link">5.1 Overview</text:a>
      <text:a xlink:type="simple" xlink:href="https://wiki.didosolutions.com/fxdemo/02-part/05-logical-architecture-overview/05-2-logical-architecture-context/start" text:style-name="Internet_20_link" text:visited-style-name="Visited_20_Internet_20_Link">5.2 Logical Architecture Context</text:a>
      <text:a xlink:type="simple" xlink:href="https://wiki.didosolutions.com/fxdemo/02-part/05-logical-architecture-overview/05-3-distributed-logical-node-network/start" text:style-name="Internet_20_link" text:visited-style-name="Visited_20_Internet_20_Link">5.3 Distributed Logical Node Network</text:a>
      <text:a xlink:type="simple" xlink:href="https://wiki.didosolutions.com/fxdemo/02-part/05-logical-architecture-overview/05-4-logical-communication-model/start" text:style-name="Internet_20_link" text:visited-style-name="Visited_20_Internet_20_Link">5.4 Logical Communication Model</text:a>
      <text:a xlink:type="simple" xlink:href="https://wiki.didosolutions.com/fxdemo/02-part/05-logical-architecture-overview/05-5-logical-information-model/start" text:style-name="Internet_20_link" text:visited-style-name="Visited_20_Internet_20_Link">5.5 Logical Information Model</text:a>
      <text:a xlink:type="simple" xlink:href="https://wiki.didosolutions.com/fxdemo/02-part/05-logical-architecture-overview/05-6-logical-runtime-plane-model/start" text:style-name="Internet_20_link" text:visited-style-name="Visited_20_Internet_20_Link">5.6 Logical Runtime Plane Model</text:a>
      <text:a xlink:type="simple" xlink:href="https://wiki.didosolutions.com/fxdemo/02-part/05-logical-architecture-overview/05-7-logical-traceability-model/start" text:style-name="Internet_20_link" text:visited-style-name="Visited_20_Internet_20_Link">5.7 Logical Traceability Model</text:a>
      <text:a xlink:type="simple" xlink:href="https://wiki.didosolutions.com/fxdemo/02-part/06-logical-node-model/start" text:style-name="Internet_20_link" text:visited-style-name="Visited_20_Internet_20_Link">6. Logical Node Model</text:a>
      <text:a xlink:type="simple" xlink:href="https://wiki.didosolutions.com/fxdemo/02-part/06-logical-node-model/06-1-overview/start" text:style-name="Internet_20_link" text:visited-style-name="Visited_20_Internet_20_Link">6.1 Overview</text:a>
      <text:a xlink:type="simple" xlink:href="https://wiki.didosolutions.com/fxdemo/02-part/06-logical-node-model/06-2-logical-node/start" text:style-name="Internet_20_link" text:visited-style-name="Visited_20_Internet_20_Link">6.2 Logical Node</text:a>
      <text:a xlink:type="simple" xlink:href="https://wiki.didosolutions.com/fxdemo/02-part/06-logical-node-model/06-3-logical-node-identity/start" text:style-name="Internet_20_link" text:visited-style-name="Visited_20_Internet_20_Link">6.3 Logical Node Identity</text:a>
      <text:a xlink:type="simple" xlink:href="https://wiki.didosolutions.com/fxdemo/02-part/06-logical-node-model/06-4-logical-node-role/start" text:style-name="Internet_20_link" text:visited-style-name="Visited_20_Internet_20_Link">6.4 Logical Node Role</text:a>
      <text:a xlink:type="simple" xlink:href="https://wiki.didosolutions.com/fxdemo/02-part/06-logical-node-model/06-5-logical-node-responsibility/start" text:style-name="Internet_20_link" text:visited-style-name="Visited_20_Internet_20_Link">6.5 Logical Node Responsibility</text:a>
      <text:a xlink:type="simple" xlink:href="https://wiki.didosolutions.com/fxdemo/02-part/06-logical-node-model/06-6-logical-node-boundary/start" text:style-name="Internet_20_link" text:visited-style-name="Visited_20_Internet_20_Link">6.6 Logical Node Boundary</text:a>
      <text:a xlink:type="simple" xlink:href="https://wiki.didosolutions.com/fxdemo/02-part/06-logical-node-model/06-7-logical-node-collaboration/start" text:style-name="Internet_20_link" text:visited-style-name="Visited_20_Internet_20_Link">6.7 Logical Node Collaboration</text:a>
      <text:a xlink:type="simple" xlink:href="https://wiki.didosolutions.com/fxdemo/02-part/06-logical-node-model/06-8-logical-node-lifecycle-state/start" text:style-name="Internet_20_link" text:visited-style-name="Visited_20_Internet_20_Link">6.8 Logical Node Lifecycle State</text:a>
      <text:a xlink:type="simple" xlink:href="https://wiki.didosolutions.com/fxdemo/02-part/07-logical-communication-model/start" text:style-name="Internet_20_link" text:visited-style-name="Visited_20_Internet_20_Link">7. Logical Communication Model</text:a>
      <text:a xlink:type="simple" xlink:href="https://wiki.didosolutions.com/fxdemo/02-part/07-logical-communication-model/07-1-overview/start" text:style-name="Internet_20_link" text:visited-style-name="Visited_20_Internet_20_Link">7.1 Overview</text:a>
      <text:a xlink:type="simple" xlink:href="https://wiki.didosolutions.com/fxdemo/02-part/07-logical-communication-model/07-2-logical-communication-endpoint/start" text:style-name="Internet_20_link" text:visited-style-name="Visited_20_Internet_20_Link">7.2 Logical Communication Endpoint</text:a>
      <text:a xlink:type="simple" xlink:href="https://wiki.didosolutions.com/fxdemo/02-part/07-logical-communication-model/07-3-communication-role/start" text:style-name="Internet_20_link" text:visited-style-name="Visited_20_Internet_20_Link">7.3 Communication Role</text:a>
      <text:a xlink:type="simple" xlink:href="https://wiki.didosolutions.com/fxdemo/02-part/07-logical-communication-model/07-4-publisher-role/start" text:style-name="Internet_20_link" text:visited-style-name="Visited_20_Internet_20_Link">7.4 Publisher Role</text:a>
      <text:a xlink:type="simple" xlink:href="https://wiki.didosolutions.com/fxdemo/02-part/07-logical-communication-model/07-5-subscriber-role/start" text:style-name="Internet_20_link" text:visited-style-name="Visited_20_Internet_20_Link">7.5 Subscriber Role</text:a>
      <text:a xlink:type="simple" xlink:href="https://wiki.didosolutions.com/fxdemo/02-part/07-logical-communication-model/07-6-requester-role/start" text:style-name="Internet_20_link" text:visited-style-name="Visited_20_Internet_20_Link">7.6 Requester Role</text:a>
      <text:a xlink:type="simple" xlink:href="https://wiki.didosolutions.com/fxdemo/02-part/07-logical-communication-model/07-7-responder-role/start" text:style-name="Internet_20_link" text:visited-style-name="Visited_20_Internet_20_Link">7.7 Responder Role</text:a>
      <text:a xlink:type="simple" xlink:href="https://wiki.didosolutions.com/fxdemo/02-part/07-logical-communication-model/07-8-command-producer-role/start" text:style-name="Internet_20_link" text:visited-style-name="Visited_20_Internet_20_Link">7.8 Command Producer Role</text:a>
      <text:a xlink:type="simple" xlink:href="https://wiki.didosolutions.com/fxdemo/02-part/07-logical-communication-model/07-9-command-consumer-role/start" text:style-name="Internet_20_link" text:visited-style-name="Visited_20_Internet_20_Link">7.9 Command Consumer Role</text:a>
      <text:a xlink:type="simple" xlink:href="https://wiki.didosolutions.com/fxdemo/02-part/07-logical-communication-model/07-10-event-producer-role/start" text:style-name="Internet_20_link" text:visited-style-name="Visited_20_Internet_20_Link">7.10 Event Producer Role</text:a>
      <text:a xlink:type="simple" xlink:href="https://wiki.didosolutions.com/fxdemo/02-part/07-logical-communication-model/07-11-event-consumer-role/start" text:style-name="Internet_20_link" text:visited-style-name="Visited_20_Internet_20_Link">7.11 Event Consumer Role</text:a>
      <text:a xlink:type="simple" xlink:href="https://wiki.didosolutions.com/fxdemo/02-part/07-logical-communication-model/07-12-communication-direction-and-coupling/start" text:style-name="Internet_20_link" text:visited-style-name="Visited_20_Internet_20_Link">7.12 Communication Direction and Coupling</text:a>
      <text:a xlink:type="simple" xlink:href="https://wiki.didosolutions.com/fxdemo/02-part/07-logical-communication-model/07-13-communication-pattern-independence/start" text:style-name="Internet_20_link" text:visited-style-name="Visited_20_Internet_20_Link">7.13 Communication Pattern Independence</text:a>
      <text:a xlink:type="simple" xlink:href="https://wiki.didosolutions.com/fxdemo/02-part/08-logical-information-model/start" text:style-name="Internet_20_link" text:visited-style-name="Visited_20_Internet_20_Link">8. Logical Information Model</text:a>
      <text:a xlink:type="simple" xlink:href="https://wiki.didosolutions.com/fxdemo/02-part/08-logical-information-model/08-1-overview/start" text:style-name="Internet_20_link" text:visited-style-name="Visited_20_Internet_20_Link">8.1 Overview</text:a>
      <text:a xlink:type="simple" xlink:href="https://wiki.didosolutions.com/fxdemo/02-part/08-logical-information-model/08-2-logical-data-structure-definition/start" text:style-name="Internet_20_link" text:visited-style-name="Visited_20_Internet_20_Link">8.2 Logical Data Structure Definition</text:a>
      <text:a xlink:type="simple" xlink:href="https://wiki.didosolutions.com/fxdemo/02-part/08-logical-information-model/08-3-logical-data-structure-instance/start" text:style-name="Internet_20_link" text:visited-style-name="Visited_20_Internet_20_Link">8.3 Logical Data Structure Instance</text:a>
      <text:a xlink:type="simple" xlink:href="https://wiki.didosolutions.com/fxdemo/02-part/08-logical-information-model/08-4-logical-message/start" text:style-name="Internet_20_link" text:visited-style-name="Visited_20_Internet_20_Link">8.4 Logical Message</text:a>
      <text:a xlink:type="simple" xlink:href="https://wiki.didosolutions.com/fxdemo/02-part/08-logical-information-model/08-5-logical-event/start" text:style-name="Internet_20_link" text:visited-style-name="Visited_20_Internet_20_Link">8.5 Logical Event</text:a>
      <text:a xlink:type="simple" xlink:href="https://wiki.didosolutions.com/fxdemo/02-part/08-logical-information-model/08-6-logical-command/start" text:style-name="Internet_20_link" text:visited-style-name="Visited_20_Internet_20_Link">8.6 Logical Command</text:a>
      <text:a xlink:type="simple" xlink:href="https://wiki.didosolutions.com/fxdemo/02-part/08-logical-information-model/08-7-logical-acknowledgement/start" text:style-name="Internet_20_link" text:visited-style-name="Visited_20_Internet_20_Link">8.7 Logical Acknowledgement</text:a>
      <text:a xlink:type="simple" xlink:href="https://wiki.didosolutions.com/fxdemo/02-part/08-logical-information-model/08-8-logical-assertion/start" text:style-name="Internet_20_link" text:visited-style-name="Visited_20_Internet_20_Link">8.8 Logical Assertion</text:a>
      <text:a xlink:type="simple" xlink:href="https://wiki.didosolutions.com/fxdemo/02-part/08-logical-information-model/08-9-logical-record/start" text:style-name="Internet_20_link" text:visited-style-name="Visited_20_Internet_20_Link">8.9 Logical Record</text:a>
      <text:a xlink:type="simple" xlink:href="https://wiki.didosolutions.com/fxdemo/02-part/08-logical-information-model/08-10-logical-information-lineage/start" text:style-name="Internet_20_link" text:visited-style-name="Visited_20_Internet_20_Link">8.10 Logical Information Lineage</text:a>
      <text:a xlink:type="simple" xlink:href="https://wiki.didosolutions.com/fxdemo/02-part/09-logical-runtime-plane-model/start" text:style-name="Internet_20_link" text:visited-style-name="Visited_20_Internet_20_Link">9. Logical Runtime Plane Model</text:a>
      <text:a xlink:type="simple" xlink:href="https://wiki.didosolutions.com/fxdemo/02-part/09-logical-runtime-plane-model/09-1-overview/start" text:style-name="Internet_20_link" text:visited-style-name="Visited_20_Internet_20_Link">9.1 Overview</text:a>
      <text:a xlink:type="simple" xlink:href="https://wiki.didosolutions.com/fxdemo/02-part/09-logical-runtime-plane-model/09-2-logical-control-plane/start" text:style-name="Internet_20_link" text:visited-style-name="Visited_20_Internet_20_Link">9.2 Logical Control Plane</text:a>
      <text:a xlink:type="simple" xlink:href="https://wiki.didosolutions.com/fxdemo/02-part/09-logical-runtime-plane-model/09-3-logical-data-plane/start" text:style-name="Internet_20_link" text:visited-style-name="Visited_20_Internet_20_Link">9.3 Logical Data Plane</text:a>
      <text:a xlink:type="simple" xlink:href="https://wiki.didosolutions.com/fxdemo/02-part/09-logical-runtime-plane-model/09-4-logical-health-and-observability-plane/start" text:style-name="Internet_20_link" text:visited-style-name="Visited_20_Internet_20_Link">9.4 Logical Health and Observability Plane</text:a>
      <text:a xlink:type="simple" xlink:href="https://wiki.didosolutions.com/fxdemo/02-part/09-logical-runtime-plane-model/09-5-logical-policy-and-release-plane/start" text:style-name="Internet_20_link" text:visited-style-name="Visited_20_Internet_20_Link">9.5 Logical Policy and Release Plane</text:a>
      <text:a xlink:type="simple" xlink:href="https://wiki.didosolutions.com/fxdemo/02-part/09-logical-runtime-plane-model/09-6-logical-audit-and-provenance-plane/start" text:style-name="Internet_20_link" text:visited-style-name="Visited_20_Internet_20_Link">9.6 Logical Audit and Provenance Plane</text:a>
      <text:a xlink:type="simple" xlink:href="https://wiki.didosolutions.com/fxdemo/02-part/09-logical-runtime-plane-model/09-7-cross-plane-logical-relationships/start" text:style-name="Internet_20_link" text:visited-style-name="Visited_20_Internet_20_Link">9.7 Cross-Plane Logical Relationships</text:a>
      <text:a xlink:type="simple" xlink:href="https://wiki.didosolutions.com/fxdemo/02-part/10-logical-interaction-patterns/start" text:style-name="Internet_20_link" text:visited-style-name="Visited_20_Internet_20_Link">10. Logical Interaction Patterns</text:a>
      <text:a xlink:type="simple" xlink:href="https://wiki.didosolutions.com/fxdemo/02-part/10-logical-interaction-patterns/10-1-overview/start" text:style-name="Internet_20_link" text:visited-style-name="Visited_20_Internet_20_Link">10.1 Overview</text:a>
      <text:a xlink:type="simple" xlink:href="https://wiki.didosolutions.com/fxdemo/02-part/10-logical-interaction-patterns/10-2-register-node/start" text:style-name="Internet_20_link" text:visited-style-name="Visited_20_Internet_20_Link">10.2 Register Node</text:a>
      <text:a xlink:type="simple" xlink:href="https://wiki.didosolutions.com/fxdemo/02-part/10-logical-interaction-patterns/10-3-report-node-status/start" text:style-name="Internet_20_link" text:visited-style-name="Visited_20_Internet_20_Link">10.3 Report Node Status</text:a>
      <text:a xlink:type="simple" xlink:href="https://wiki.didosolutions.com/fxdemo/02-part/10-logical-interaction-patterns/10-4-publish-domain-information/start" text:style-name="Internet_20_link" text:visited-style-name="Visited_20_Internet_20_Link">10.4 Publish Domain Information</text:a>
      <text:a xlink:type="simple" xlink:href="https://wiki.didosolutions.com/fxdemo/02-part/10-logical-interaction-patterns/10-5-subscribe-to-domain-information/start" text:style-name="Internet_20_link" text:visited-style-name="Visited_20_Internet_20_Link">10.5 Subscribe to Domain Information</text:a>
      <text:a xlink:type="simple" xlink:href="https://wiki.didosolutions.com/fxdemo/02-part/10-logical-interaction-patterns/10-6-issue-control-command/start" text:style-name="Internet_20_link" text:visited-style-name="Visited_20_Internet_20_Link">10.6 Issue Control Command</text:a>
      <text:a xlink:type="simple" xlink:href="https://wiki.didosolutions.com/fxdemo/02-part/10-logical-interaction-patterns/10-7-acknowledge-control-command/start" text:style-name="Internet_20_link" text:visited-style-name="Visited_20_Internet_20_Link">10.7 Acknowledge Control Command</text:a>
      <text:a xlink:type="simple" xlink:href="https://wiki.didosolutions.com/fxdemo/02-part/10-logical-interaction-patterns/10-8-request-policy-decision/start" text:style-name="Internet_20_link" text:visited-style-name="Visited_20_Internet_20_Link">10.8 Request Policy Decision</text:a>
      <text:a xlink:type="simple" xlink:href="https://wiki.didosolutions.com/fxdemo/02-part/10-logical-interaction-patterns/10-9-enforce-policy-decision-and-produce-authorised-release/start" text:style-name="Internet_20_link" text:visited-style-name="Visited_20_Internet_20_Link">10.9 Enforce Policy Decision and Produce Authorised Release</text:a>
      <text:a xlink:type="simple" xlink:href="https://wiki.didosolutions.com/fxdemo/02-part/10-logical-interaction-patterns/10-10-record-audit-and-provenance/start" text:style-name="Internet_20_link" text:visited-style-name="Visited_20_Internet_20_Link">10.10 Record Audit and Provenance</text:a>
      <text:a xlink:type="simple" xlink:href="https://wiki.didosolutions.com/fxdemo/02-part/10-logical-interaction-patterns/10-11-replay-or-reconstruct-information/start" text:style-name="Internet_20_link" text:visited-style-name="Visited_20_Internet_20_Link">10.11 Replay or Reconstruct Information</text:a>
      <text:a xlink:type="simple" xlink:href="https://wiki.didosolutions.com/fxdemo/02-part/10-logical-interaction-patterns/10-12-logical-interaction-pattern-summary/start" text:style-name="Internet_20_link" text:visited-style-name="Visited_20_Internet_20_Link">10.12 Logical Interaction Pattern Summary</text:a>
      <text:a xlink:type="simple" xlink:href="https://wiki.didosolutions.com/fxdemo/02-part/11-logical-governance-model/start" text:style-name="Internet_20_link" text:visited-style-name="Visited_20_Internet_20_Link">11. Logical Governance Model</text:a>
      <text:a xlink:type="simple" xlink:href="https://wiki.didosolutions.com/fxdemo/02-part/11-logical-governance-model/11-1-overview/start" text:style-name="Internet_20_link" text:visited-style-name="Visited_20_Internet_20_Link">11.1 Overview</text:a>
      <text:a xlink:type="simple" xlink:href="https://wiki.didosolutions.com/fxdemo/02-part/11-logical-governance-model/11-2-logical-ownership-of-definitions/start" text:style-name="Internet_20_link" text:visited-style-name="Visited_20_Internet_20_Link">11.2 Logical Ownership of Definitions</text:a>
      <text:a xlink:type="simple" xlink:href="https://wiki.didosolutions.com/fxdemo/02-part/11-logical-governance-model/11-3-logical-versioning/start" text:style-name="Internet_20_link" text:visited-style-name="Visited_20_Internet_20_Link">11.3 Logical Versioning</text:a>
      <text:a xlink:type="simple" xlink:href="https://wiki.didosolutions.com/fxdemo/02-part/11-logical-governance-model/11-4-logical-compatibility/start" text:style-name="Internet_20_link" text:visited-style-name="Visited_20_Internet_20_Link">11.4 Logical Compatibility</text:a>
      <text:a xlink:type="simple" xlink:href="https://wiki.didosolutions.com/fxdemo/02-part/11-logical-governance-model/11-5-logical-change-control/start" text:style-name="Internet_20_link" text:visited-style-name="Visited_20_Internet_20_Link">11.5 Logical Change Control</text:a>
      <text:a xlink:type="simple" xlink:href="https://wiki.didosolutions.com/fxdemo/02-part/11-logical-governance-model/11-6-logical-admission-rules/start" text:style-name="Internet_20_link" text:visited-style-name="Visited_20_Internet_20_Link">11.6 Logical Admission Rules</text:a>
      <text:a xlink:type="simple" xlink:href="https://wiki.didosolutions.com/fxdemo/02-part/11-logical-governance-model/11-7-logical-policy-constraints/start" text:style-name="Internet_20_link" text:visited-style-name="Visited_20_Internet_20_Link">11.7 Logical Policy Constraints</text:a>
      <text:a xlink:type="simple" xlink:href="https://wiki.didosolutions.com/fxdemo/02-part/12-logical-traceability-model/start" text:style-name="Internet_20_link" text:visited-style-name="Visited_20_Internet_20_Link">12. Logical Traceability Model</text:a>
      <text:a xlink:type="simple" xlink:href="https://wiki.didosolutions.com/fxdemo/02-part/12-logical-traceability-model/12-1-overview/start" text:style-name="Internet_20_link" text:visited-style-name="Visited_20_Internet_20_Link">12.1 Overview</text:a>
      <text:a xlink:type="simple" xlink:href="https://wiki.didosolutions.com/fxdemo/02-part/12-logical-traceability-model/12-2-part-1-concept-to-part-2-logical-element/start" text:style-name="Internet_20_link" text:visited-style-name="Visited_20_Internet_20_Link">12.2 Part 1 Concept to Part 2 Logical Element</text:a>
      <text:a xlink:type="simple" xlink:href="https://wiki.didosolutions.com/fxdemo/02-part/12-logical-traceability-model/12-3-logical-node-traceability/start" text:style-name="Internet_20_link" text:visited-style-name="Visited_20_Internet_20_Link">12.3 Logical Node Traceability</text:a>
      <text:a xlink:type="simple" xlink:href="https://wiki.didosolutions.com/fxdemo/02-part/12-logical-traceability-model/12-4-logical-endpoint-traceability/start" text:style-name="Internet_20_link" text:visited-style-name="Visited_20_Internet_20_Link">12.4 Logical Endpoint Traceability</text:a>
      <text:a xlink:type="simple" xlink:href="https://wiki.didosolutions.com/fxdemo/02-part/12-logical-traceability-model/12-5-logical-data-structure-traceability/start" text:style-name="Internet_20_link" text:visited-style-name="Visited_20_Internet_20_Link">12.5 Logical Data Structure Traceability</text:a>
      <text:a xlink:type="simple" xlink:href="https://wiki.didosolutions.com/fxdemo/02-part/12-logical-traceability-model/12-6-logical-runtime-plane-traceability/start" text:style-name="Internet_20_link" text:visited-style-name="Visited_20_Internet_20_Link">12.6 Logical Runtime Plane Traceability</text:a>
      <text:a xlink:type="simple" xlink:href="https://wiki.didosolutions.com/fxdemo/02-part/12-logical-traceability-model/12-7-logical-interaction-traceability/start" text:style-name="Internet_20_link" text:visited-style-name="Visited_20_Internet_20_Link">12.7 Logical Interaction Traceability</text:a>
      <text:a xlink:type="simple" xlink:href="https://wiki.didosolutions.com/fxdemo/02-part/12-logical-traceability-model/12-8-logical-evidence-traceability/start" text:style-name="Internet_20_link" text:visited-style-name="Visited_20_Internet_20_Link">12.8 Logical Evidence Traceability</text:a>
      <text:a xlink:type="simple" xlink:href="https://wiki.didosolutions.com/fxdemo/02-part/12-logical-traceability-model/12-9-logical-traceability-summary/start" text:style-name="Internet_20_link" text:visited-style-name="Visited_20_Internet_20_Link">12.9 Logical Traceability Summary</text:a>
      <text:a xlink:type="simple" xlink:href="https://wiki.didosolutions.com/fxdemo/02-part/13-relationship-to-domain-logical-profiles/start" text:style-name="Internet_20_link" text:visited-style-name="Visited_20_Internet_20_Link">13. Relationship to Domain Logical Profiles</text:a>
      <text:a xlink:type="simple" xlink:href="https://wiki.didosolutions.com/fxdemo/02-part/13-relationship-to-domain-logical-profiles/13-1-overview/start" text:style-name="Internet_20_link" text:visited-style-name="Visited_20_Internet_20_Link">13.1 Overview</text:a>
      <text:a xlink:type="simple" xlink:href="https://wiki.didosolutions.com/fxdemo/02-part/13-relationship-to-domain-logical-profiles/13-2-how-domain-profiles-specialise-the-logical-architecture/start" text:style-name="Internet_20_link" text:visited-style-name="Visited_20_Internet_20_Link">13.2 How Domain Profiles Specialise the Logical Architecture</text:a>
      <text:a xlink:type="simple" xlink:href="https://wiki.didosolutions.com/fxdemo/02-part/13-relationship-to-domain-logical-profiles/13-3-domain-profile-additions/start" text:style-name="Internet_20_link" text:visited-style-name="Visited_20_Internet_20_Link">13.3 Domain Profile Additions</text:a>
      <text:a xlink:type="simple" xlink:href="https://wiki.didosolutions.com/fxdemo/02-part/13-relationship-to-domain-logical-profiles/13-4-what-domain-profiles-preserve/start" text:style-name="Internet_20_link" text:visited-style-name="Visited_20_Internet_20_Link">13.4 What Domain Profiles Preserve</text:a>
      <text:a xlink:type="simple" xlink:href="https://wiki.didosolutions.com/fxdemo/02-part/13-relationship-to-domain-logical-profiles/13-5-relationship-to-the-fx-demo-logical-profile/start" text:style-name="Internet_20_link" text:visited-style-name="Visited_20_Internet_20_Link">13.5 Relationship to the FX Demo Logical Profile</text:a>
      <text:a xlink:type="simple" xlink:href="https://wiki.didosolutions.com/fxdemo/02-part/13-relationship-to-domain-logical-profiles/13-6-boundary-between-part-2-and-domain-logical-profiles/start" text:style-name="Internet_20_link" text:visited-style-name="Visited_20_Internet_20_Link">13.6 Boundary Between Part 2 and Domain Logical Profiles</text:a>
      <text:a xlink:type="simple" xlink:href="https://wiki.didosolutions.com/fxdemo/02-part/14-relationship-to-implementation-profiles-psm/start" text:style-name="Internet_20_link" text:visited-style-name="Visited_20_Internet_20_Link">14. Relationship to Implementation Profiles / PSM</text:a>
      <text:a xlink:type="simple" xlink:href="https://wiki.didosolutions.com/fxdemo/02-part/14-relationship-to-implementation-profiles-psm/14-1-overview/start" text:style-name="Internet_20_link" text:visited-style-name="Visited_20_Internet_20_Link">14.1 Overview</text:a>
      <text:a xlink:type="simple" xlink:href="https://wiki.didosolutions.com/fxdemo/02-part/14-relationship-to-implementation-profiles-psm/14-2-logical-elements-prepared-for-technology-mapping/start" text:style-name="Internet_20_link" text:visited-style-name="Visited_20_Internet_20_Link">14.2 Logical Elements Prepared for Technology Mapping</text:a>
      <text:a xlink:type="simple" xlink:href="https://wiki.didosolutions.com/fxdemo/02-part/14-relationship-to-implementation-profiles-psm/14-3-communication-technology-independence/start" text:style-name="Internet_20_link" text:visited-style-name="Visited_20_Internet_20_Link">14.3 Communication Technology Independence</text:a>
      <text:a xlink:type="simple" xlink:href="https://wiki.didosolutions.com/fxdemo/02-part/14-relationship-to-implementation-profiles-psm/14-4-data-representation-independence/start" text:style-name="Internet_20_link" text:visited-style-name="Visited_20_Internet_20_Link">14.4 Data Representation Independence</text:a>
      <text:a xlink:type="simple" xlink:href="https://wiki.didosolutions.com/fxdemo/02-part/14-relationship-to-implementation-profiles-psm/14-5-execution-and-deployment-independence/start" text:style-name="Internet_20_link" text:visited-style-name="Visited_20_Internet_20_Link">14.5 Execution and Deployment Independence</text:a>
      <text:a xlink:type="simple" xlink:href="https://wiki.didosolutions.com/fxdemo/02-part/14-relationship-to-implementation-profiles-psm/14-6-implementation-mapping-boundaries/start" text:style-name="Internet_20_link" text:visited-style-name="Visited_20_Internet_20_Link">14.6 Implementation Mapping Boundaries</text:a>
      <text:a xlink:type="simple" xlink:href="https://wiki.didosolutions.com/fxdemo/02-part/14-relationship-to-implementation-profiles-psm/14-7-relationship-to-phase-0-implementation-profile/start" text:style-name="Internet_20_link" text:visited-style-name="Visited_20_Internet_20_Link">14.7 Relationship to Phase 0 Implementation Profile</text:a>
      <text:a xlink:type="simple" xlink:href="https://wiki.didosolutions.com/fxdemo/02-part/14-relationship-to-implementation-profiles-psm/14-8-boundary-between-part-2-and-implementation-profiles/start" text:style-name="Internet_20_link" text:visited-style-name="Visited_20_Internet_20_Link">14.8 Boundary Between Part 2 and Implementation Profiles</text:a>
      <text:a xlink:type="simple" xlink:href="https://wiki.didosolutions.com/fxdemo/02-part/15-logical-rules-and-constraints/start" text:style-name="Internet_20_link" text:visited-style-name="Visited_20_Internet_20_Link">15. Logical Rules and Constraints</text:a>
      <text:a xlink:type="simple" xlink:href="https://wiki.didosolutions.com/fxdemo/02-part/15-logical-rules-and-constraints/15-1-overview/start" text:style-name="Internet_20_link" text:visited-style-name="Visited_20_Internet_20_Link">15.1 Overview</text:a>
      <text:a xlink:type="simple" xlink:href="https://wiki.didosolutions.com/fxdemo/02-part/15-logical-rules-and-constraints/15-2-logical-nodes-remain-distinct-from-runtime-deployments/start" text:style-name="Internet_20_link" text:visited-style-name="Visited_20_Internet_20_Link">15.2 Logical Nodes Remain Distinct from Runtime Deployments</text:a>
      <text:a xlink:type="simple" xlink:href="https://wiki.didosolutions.com/fxdemo/02-part/15-logical-rules-and-constraints/15-3-logical-endpoints-remain-distinct-from-communication-technologies/start" text:style-name="Internet_20_link" text:visited-style-name="Visited_20_Internet_20_Link">15.3 Logical Endpoints Remain Distinct from Communication Technologies</text:a>
      <text:a xlink:type="simple" xlink:href="https://wiki.didosolutions.com/fxdemo/02-part/15-logical-rules-and-constraints/15-4-logical-data-structures-remain-distinct-from-serialisation-formats/start" text:style-name="Internet_20_link" text:visited-style-name="Visited_20_Internet_20_Link">15.4 Logical Data Structures Remain Distinct from Serialisation Formats</text:a>
      <text:a xlink:type="simple" xlink:href="https://wiki.didosolutions.com/fxdemo/02-part/15-logical-rules-and-constraints/15-5-logical-runtime-planes-remain-distinct-from-implementation-groupings/start" text:style-name="Internet_20_link" text:visited-style-name="Visited_20_Internet_20_Link">15.5 Logical Runtime Planes Remain Distinct from Implementation Groupings</text:a>
      <text:a xlink:type="simple" xlink:href="https://wiki.didosolutions.com/fxdemo/02-part/15-logical-rules-and-constraints/15-6-logical-interactions-remain-traceable/start" text:style-name="Internet_20_link" text:visited-style-name="Visited_20_Internet_20_Link">15.6 Logical Interactions Remain Traceable</text:a>
      <text:a xlink:type="simple" xlink:href="https://wiki.didosolutions.com/fxdemo/02-part/15-logical-rules-and-constraints/15-7-logical-architecture-does-not-prescribe-deployment-topology/start" text:style-name="Internet_20_link" text:visited-style-name="Visited_20_Internet_20_Link">15.7 Logical Architecture Does Not Prescribe Deployment Topology</text:a>
      <text:a xlink:type="simple" xlink:href="https://wiki.didosolutions.com/fxdemo/02-part/15-logical-rules-and-constraints/15-8-logical-architecture-does-not-prescribe-communication-pattern-implementation/start" text:style-name="Internet_20_link" text:visited-style-name="Visited_20_Internet_20_Link">15.8 Logical Architecture Does Not Prescribe Communication Pattern Implementation</text:a>
      <text:a xlink:type="simple" xlink:href="https://wiki.didosolutions.com/fxdemo/02-part/15-logical-rules-and-constraints/15-9-logical-architecture-does-not-prescribe-governance-tooling/start" text:style-name="Internet_20_link" text:visited-style-name="Visited_20_Internet_20_Link">15.9 Logical Architecture Does Not Prescribe Governance Tooling</text:a>
      <text:a xlink:type="simple" xlink:href="https://wiki.didosolutions.com/fxdemo/02-part/15-logical-rules-and-constraints/15-10-domain-profiles-preserve-the-logical-architecture/start" text:style-name="Internet_20_link" text:visited-style-name="Visited_20_Internet_20_Link">15.10 Domain Profiles Preserve the Logical Architecture</text:a>
      <text:a xlink:type="simple" xlink:href="https://wiki.didosolutions.com/fxdemo/02-part/15-logical-rules-and-constraints/15-11-implementation-profiles-preserve-the-logical-architecture/start" text:style-name="Internet_20_link" text:visited-style-name="Visited_20_Internet_20_Link">15.11 Implementation Profiles Preserve the Logical Architecture</text:a>
      <text:a xlink:type="simple" xlink:href="https://wiki.didosolutions.com/fxdemo/02-part/15-logical-rules-and-constraints/15-12-logical-constraints-summary/start" text:style-name="Internet_20_link" text:visited-style-name="Visited_20_Internet_20_Link">15.12 Logical Constraints Summary</text:a>
      <text:a xlink:type="simple" xlink:href="https://wiki.didosolutions.com/fxdemo/02-part/16-logical-requirements/start" text:style-name="Internet_20_link" text:visited-style-name="Visited_20_Internet_20_Link">16. Logical Requirements</text:a>
      <text:a xlink:type="simple" xlink:href="https://wiki.didosolutions.com/fxdemo/02-part/16-logical-requirements/16-1-overview/start" text:style-name="Internet_20_link" text:visited-style-name="Visited_20_Internet_20_Link">16.1 Overview</text:a>
      <text:a xlink:type="simple" xlink:href="https://wiki.didosolutions.com/fxdemo/02-part/16-logical-requirements/16-2-distributed-node-based-architecture-requirements/start" text:style-name="Internet_20_link" text:visited-style-name="Visited_20_Internet_20_Link">16.2 Distributed Node-Based Architecture Requirements</text:a>
      <text:a xlink:type="simple" xlink:href="https://wiki.didosolutions.com/fxdemo/02-part/16-logical-requirements/16-3-logical-node-requirements/start" text:style-name="Internet_20_link" text:visited-style-name="Visited_20_Internet_20_Link">16.3 Logical Node Requirements</text:a>
      <text:a xlink:type="simple" xlink:href="https://wiki.didosolutions.com/fxdemo/02-part/16-logical-requirements/16-4-logical-communication-requirements/start" text:style-name="Internet_20_link" text:visited-style-name="Visited_20_Internet_20_Link">16.4 Logical Communication Requirements</text:a>
      <text:a xlink:type="simple" xlink:href="https://wiki.didosolutions.com/fxdemo/02-part/16-logical-requirements/16-5-logical-information-requirements/start" text:style-name="Internet_20_link" text:visited-style-name="Visited_20_Internet_20_Link">16.5 Logical Information Requirements</text:a>
      <text:a xlink:type="simple" xlink:href="https://wiki.didosolutions.com/fxdemo/02-part/16-logical-requirements/16-6-logical-runtime-plane-requirements/start" text:style-name="Internet_20_link" text:visited-style-name="Visited_20_Internet_20_Link">16.6 Logical Runtime Plane Requirements</text:a>
      <text:a xlink:type="simple" xlink:href="https://wiki.didosolutions.com/fxdemo/02-part/16-logical-requirements/16-7-logical-interaction-requirements/start" text:style-name="Internet_20_link" text:visited-style-name="Visited_20_Internet_20_Link">16.7 Logical Interaction Requirements</text:a>
      <text:a xlink:type="simple" xlink:href="https://wiki.didosolutions.com/fxdemo/02-part/16-logical-requirements/16-8-logical-governance-requirements/start" text:style-name="Internet_20_link" text:visited-style-name="Visited_20_Internet_20_Link">16.8 Logical Governance Requirements</text:a>
      <text:a xlink:type="simple" xlink:href="https://wiki.didosolutions.com/fxdemo/02-part/16-logical-requirements/16-9-logical-traceability-requirements/start" text:style-name="Internet_20_link" text:visited-style-name="Visited_20_Internet_20_Link">16.9 Logical Traceability Requirements</text:a>
      <text:a xlink:type="simple" xlink:href="https://wiki.didosolutions.com/fxdemo/02-part/16-logical-requirements/16-10-profile-and-implementation-boundary-requirements/start" text:style-name="Internet_20_link" text:visited-style-name="Visited_20_Internet_20_Link">16.10 Profile and Implementation Boundary Requirements</text:a>
      <text:h text:style-name="Heading_20_2" text:outline-level="2"><text:bookmark-start text:name="__RefHeading___notes_for_editors_5"/><text:bookmark-start text:name="notes_for_editors"/>Notes for Editors<text:bookmark-end text:name="__RefHeading___notes_for_editors_5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7:00</meta:creation-date>
    <dc:creator>Generated</dc:creator>
    <dc:date>2026-08-24T00::17:00</dc:date>
    <dc:language>en-US</dc:language>
    <meta:editing-cycles>1</meta:editing-cycles>
    <meta:editing-duration>PT0S</meta:editing-duration>
    <dc:title>fxdemo:02-part:start</dc:title>
  </office:meta>
</office:document-meta>
</file>