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6-logical-requirements:16-7-logical-interaction-requirements:start"/><text:bookmark-start text:name="__RefHeading___logical_interaction_requirements_1"/><text:bookmark-start text:name="logical_interaction_requirements"/>16.7 Logical Interaction Requirements<text:bookmark-end text:name="__RefHeading___logical_interaction_requirements_1"/><text:bookmark-end text:name="logical_interaction_requirements"/></text:h>
      <text:p text:style-name="Text_20_body"><text:a xlink:type="simple" xlink:href="https://wiki.didosolutions.com/fxdemo/02-part/16-logical-requirements/start" text:style-name="Internet_20_link" text:visited-style-name="Visited_20_Internet_20_Link"> Go To Logical Requirements </text:a></text:p>
      <text:p text:style-name="Text_20_body">This section identifies the normative requirements established for the Logical Interaction Model. The canonical requirement statements are maintained in <text:a xlink:type="simple" xlink:href="https://wiki.didosolutions.com/fxdemo/99_part_annexes/annex-c-requirements/part-02/start" text:style-name="Internet_20_link" text:visited-style-name="Visited_20_Internet_20_Link">Annex C: Requirements, Part 2, Section 16.7</text:a>.</text:p>
      <text:p text:style-name="Text_20_body"><text:span text:style-name="Strong_20_Emphasis">Table 16-6:</text:span> Logical Interaction requirement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Requirement ID </text:p>
          </table:table-cell>
          <table:table-cell office:value-type="string" table:style-name="tableheader">
            <text:p text:style-name="Table_20_Heading"> Statemen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c-requirements/part-02/p2-req-16-7-001" text:style-name="Internet_20_link" text:visited-style-name="Visited_20_Internet_20_Link">P2-REQ-16-7-001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c-requirements/part-02/p2-req-16-7-002" text:style-name="Internet_20_link" text:visited-style-name="Visited_20_Internet_20_Link">P2-REQ-16-7-002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c-requirements/part-02/p2-req-16-7-003" text:style-name="Internet_20_link" text:visited-style-name="Visited_20_Internet_20_Link">P2-REQ-16-7-003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c-requirements/part-02/p2-req-16-7-004" text:style-name="Internet_20_link" text:visited-style-name="Visited_20_Internet_20_Link">P2-REQ-16-7-004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c-requirements/part-02/p2-req-16-7-005" text:style-name="Internet_20_link" text:visited-style-name="Visited_20_Internet_20_Link">P2-REQ-16-7-005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c-requirements/part-02/p2-req-16-7-006" text:style-name="Internet_20_link" text:visited-style-name="Visited_20_Internet_20_Link">P2-REQ-16-7-006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c-requirements/part-02/p2-req-16-7-007" text:style-name="Internet_20_link" text:visited-style-name="Visited_20_Internet_20_Link">P2-REQ-16-7-007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c-requirements/part-02/p2-req-16-7-008" text:style-name="Internet_20_link" text:visited-style-name="Visited_20_Internet_20_Link">P2-REQ-16-7-008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c-requirements/part-02/p2-req-16-7-009" text:style-name="Internet_20_link" text:visited-style-name="Visited_20_Internet_20_Link">P2-REQ-16-7-009</text:a> </text:p>
          </table:table-cell>
          <table:table-cell office:value-type="string" table:style-name="tablecell"/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9::52:31</meta:creation-date>
    <dc:creator>Generated</dc:creator>
    <dc:date>2026-08-24T09::52:31</dc:date>
    <dc:language>en-US</dc:language>
    <meta:editing-cycles>1</meta:editing-cycles>
    <meta:editing-duration>PT0S</meta:editing-duration>
    <dc:title>fxdemo:02-part:16-logical-requirements:16-7-logical-interaction-requirements:start</dc:title>
  </office:meta>
</office:document-meta>
</file>