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6-logical-requirements:16-5-logical-information-requirements:start"/><text:bookmark-start text:name="__RefHeading___logical_information_requirements_1"/><text:bookmark-start text:name="logical_information_requirements"/>16.5 Logical Information Requirements<text:bookmark-end text:name="__RefHeading___logical_information_requirements_1"/><text:bookmark-end text:name="logical_information_requirement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Architecture / PIM SHALL define <text:a xlink:type="simple" xlink:href="https://wiki.didosolutions.com/fxdemo/99_part_annexes/annex-b-terms-and-definitions/l/logical_data_structure_definition" text:style-name="Internet_20_link" text:visited-style-name="Visited_20_Internet_20_Link">Logical Data Structure Definition</text:a> and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</text:a>.The Logical Architecture / PIM SHALL define logical information categories, including <text:a xlink:type="simple" xlink:href="https://wiki.didosolutions.com/fxdemo/99_part_annexes/annex-b-terms-and-definitions/l/logical_message" text:style-name="Internet_20_link" text:visited-style-name="Visited_20_Internet_20_Link">Logical Message</text:a>, <text:a xlink:type="simple" xlink:href="https://wiki.didosolutions.com/fxdemo/99_part_annexes/annex-b-terms-and-definitions/l/logical_event" text:style-name="Internet_20_link" text:visited-style-name="Visited_20_Internet_20_Link">Logical Event</text:a>, <text:a xlink:type="simple" xlink:href="https://wiki.didosolutions.com/fxdemo/99_part_annexes/annex-b-terms-and-definitions/l/logical_command" text:style-name="Internet_20_link" text:visited-style-name="Visited_20_Internet_20_Link">Logical Command</text:a>, Logical Acknowledgement, <text:a xlink:type="simple" xlink:href="https://wiki.didosolutions.com/fxdemo/99_part_annexes/annex-b-terms-and-definitions/l/logical_assertion" text:style-name="Internet_20_link" text:visited-style-name="Visited_20_Internet_20_Link">Logical Assertion</text:a>, <text:a xlink:type="simple" xlink:href="https://wiki.didosolutions.com/fxdemo/99_part_annexes/annex-b-terms-and-definitions/l/logical_record" text:style-name="Internet_20_link" text:visited-style-name="Visited_20_Internet_20_Link">Logical Record</text:a>, and <text:a xlink:type="simple" xlink:href="https://wiki.didosolutions.com/fxdemo/99_part_annexes/annex-b-terms-and-definitions/l/logical_information_lineage" text:style-name="Internet_20_link" text:visited-style-name="Visited_20_Internet_20_Link">Logical Information Lineage</text:a>.A <text:a xlink:type="simple" xlink:href="https://wiki.didosolutions.com/fxdemo/99_part_annexes/annex-b-terms-and-definitions/l/logical_data_structure_definition" text:style-name="Internet_20_link" text:visited-style-name="Visited_20_Internet_20_Link">Logical Data Structure Definition</text:a> SHALL describe the structure, meaning, and constraints of an information class at the platform-independent logical level.A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</text:a> SHALL represent a populated occurrence of a <text:a xlink:type="simple" xlink:href="https://wiki.didosolutions.com/fxdemo/99_part_annexes/annex-b-terms-and-definitions/l/logical_data_structure_definition" text:style-name="Internet_20_link" text:visited-style-name="Visited_20_Internet_20_Link">Logical Data Structure Definition</text:a>.A <text:a xlink:type="simple" xlink:href="https://wiki.didosolutions.com/fxdemo/99_part_annexes/annex-b-terms-and-definitions/l/logical_message" text:style-name="Internet_20_link" text:visited-style-name="Visited_20_Internet_20_Link">Logical Message</text:a> SHALL represent a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</text:a> exchanged through a <text:a xlink:type="simple" xlink:href="https://wiki.didosolutions.com/fxdemo/99_part_annexes/annex-b-terms-and-definitions/l/logical_communication_endpoint" text:style-name="Internet_20_link" text:visited-style-name="Visited_20_Internet_20_Link">Logical Communication Endpoint</text:a>.A <text:a xlink:type="simple" xlink:href="https://wiki.didosolutions.com/fxdemo/99_part_annexes/annex-b-terms-and-definitions/l/logical_event" text:style-name="Internet_20_link" text:visited-style-name="Visited_20_Internet_20_Link">Logical Event</text:a> SHALL represent a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</text:a> reporting an occurrence, observation, state change, decision, or result.A <text:a xlink:type="simple" xlink:href="https://wiki.didosolutions.com/fxdemo/99_part_annexes/annex-b-terms-and-definitions/l/logical_command" text:style-name="Internet_20_link" text:visited-style-name="Visited_20_Internet_20_Link">Logical Command</text:a> SHALL represent a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</text:a> expressing an intended action.A Logical Acknowledgement SHALL represent a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</text:a> reporting receipt, acceptance, rejection, completion, failure, or outcome.A <text:a xlink:type="simple" xlink:href="https://wiki.didosolutions.com/fxdemo/99_part_annexes/annex-b-terms-and-definitions/l/logical_assertion" text:style-name="Internet_20_link" text:visited-style-name="Visited_20_Internet_20_Link">Logical Assertion</text:a> SHALL represent a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</text:a> stating a conclusion, derived fact, validation result, interpretation result, analytical result, policy decision, or other claim.A <text:a xlink:type="simple" xlink:href="https://wiki.didosolutions.com/fxdemo/99_part_annexes/annex-b-terms-and-definitions/l/logical_record" text:style-name="Internet_20_link" text:visited-style-name="Visited_20_Internet_20_Link">Logical Record</text:a> SHALL represent a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</text:a> preserved for continuity, review, audit, provenance, replay, reconstruction, or <text:a xlink:type="simple" xlink:href="https://wiki.didosolutions.com/fxdemo/99_part_annexes/annex-b-terms-and-definitions/e/evidence" text:style-name="Internet_20_link" text:visited-style-name="Visited_20_Internet_20_Link">Evidence</text:a>.<text:a xlink:type="simple" xlink:href="https://wiki.didosolutions.com/fxdemo/99_part_annexes/annex-b-terms-and-definitions/l/logical_information_lineage" text:style-name="Internet_20_link" text:visited-style-name="Visited_20_Internet_20_Link">Logical Information Lineage</text:a> SHALL identify relationship history among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s</text:a> across exchange, transformation, validation, interpretation, assertion, persistence, replay, release, and <text:a xlink:type="simple" xlink:href="https://wiki.didosolutions.com/fxdemo/99_part_annexes/annex-b-terms-and-definitions/e/evidence" text:style-name="Internet_20_link" text:visited-style-name="Visited_20_Internet_20_Link">Evidence</text:a>.The Logical Architecture / PIM SHALL distinguish logical information structures from serialisation formats, schema languages, database structures, ontology languages, programming-language type systems, wire formats, generated code, and implementation payload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8::18:45</meta:creation-date>
    <dc:creator>Generated</dc:creator>
    <dc:date>2026-08-25T08::18:45</dc:date>
    <dc:language>en-US</dc:language>
    <meta:editing-cycles>1</meta:editing-cycles>
    <meta:editing-duration>PT0S</meta:editing-duration>
    <dc:title>fxdemo:02-part:16-logical-requirements:16-5-logical-information-requirements:start</dc:title>
  </office:meta>
</office:document-meta>
</file>