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6-logical-requirements:16-2-distributed-node-based-architecture-requirements:start"/><text:bookmark-start text:name="__RefHeading___distributed_node-based_architecture_requirements_1"/><text:bookmark-start text:name="distributed_node-based_architecture_requirements"/>16.2 Distributed Node-Based Architecture Requirements<text:bookmark-end text:name="__RefHeading___distributed_node-based_architecture_requirements_1"/><text:bookmark-end text:name="distributed_node-based_architecture_requirements"/></text:h>
      <text:p text:style-name="Text_20_body"><text:a xlink:type="simple" xlink:href="https://wiki.didosolutions.com/fxdemo/02-part/16-logical-requirements/start" text:style-name="Internet_20_link" text:visited-style-name="Visited_20_Internet_20_Link"> Go To Logical Requirements </text:a></text:p>
      <text:p text:style-name="Text_20_body">This section identifies the normative requirements established for the distributed node-based Logical Architecture. The canonical requirement statements are maintained in <text:a xlink:type="simple" xlink:href="https://wiki.didosolutions.com/dido/99_annexes/annex-d-requirements/part-02/start" text:style-name="Internet_20_link" text:visited-style-name="Visited_20_Internet_20_Link">Annex C: Requirements, Part 2, Section 16.2</text:a>.</text:p>
      <text:p text:style-name="Text_20_body"><text:span text:style-name="Strong_20_Emphasis">Table 16-1:</text:span> Distributed node-based architecture requirements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quirement ID </text:p>
          </table:table-cell>
          <table:table-cell office:value-type="string" table:style-name="tableheader">
            <text:p text:style-name="Table_20_Heading"> Statement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2/p2-req-16-2-001" text:style-name="Internet_20_link" text:visited-style-name="Visited_20_Internet_20_Link">P2-REQ-16-2-001</text:a> </text:p>
          </table:table-cell>
          <table:table-cell office:value-type="string" table:style-name="tablecell">
            <text:p text:style-name="tablealignleft"> The Logical Architecture / PIM SHALL define a distributed, node-based logical architecture that conforms to the Part 1 Conceptual Architecture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2/p2-req-16-2-002" text:style-name="Internet_20_link" text:visited-style-name="Visited_20_Internet_20_Link">P2-REQ-16-2-002</text:a> </text:p>
          </table:table-cell>
          <table:table-cell office:value-type="string" table:style-name="tablecell">
            <text:p text:style-name="tablealignleft"> The Logical Architecture / PIM SHALL define one logical architecture and SHALL NOT imply that it represents every possible logical architecture that conforms to Part 1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2/p2-req-16-2-003" text:style-name="Internet_20_link" text:visited-style-name="Visited_20_Internet_20_Link">P2-REQ-16-2-003</text:a> </text:p>
          </table:table-cell>
          <table:table-cell office:value-type="string" table:style-name="tablecell">
            <text:p text:style-name="tablealignleft"> The Logical Architecture / PIM SHALL organize the architecture around identifiable <text:a xlink:type="simple" xlink:href="https://wiki.didosolutions.com/dido/99_annexes/annex-b-terms-and-definitions/l/logical_node" text:style-name="Internet_20_link" text:visited-style-name="Visited_20_Internet_20_Link">Logical Nodes</text:a>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2/p2-req-16-2-004" text:style-name="Internet_20_link" text:visited-style-name="Visited_20_Internet_20_Link">P2-REQ-16-2-004</text:a> </text:p>
          </table:table-cell>
          <table:table-cell office:value-type="string" table:style-name="tablecell">
            <text:p text:style-name="tablealignleft"> The Logical Architecture / PIM SHALL distinguish <text:a xlink:type="simple" xlink:href="https://wiki.didosolutions.com/dido/99_annexes/annex-b-terms-and-definitions/l/logical_node" text:style-name="Internet_20_link" text:visited-style-name="Visited_20_Internet_20_Link">Logical Nodes</text:a> from runtime deployments, implementation artifacts, deployment artifacts, execution mechanisms, and communication technologies.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iki.didosolutions.com/dido/99_annexes/annex-d-requirements/part-02/p2-req-16-2-005" text:style-name="Internet_20_link" text:visited-style-name="Visited_20_Internet_20_Link">P2-REQ-16-2-005</text:a> </text:p>
          </table:table-cell>
          <table:table-cell office:value-type="string" table:style-name="tablecell">
            <text:p text:style-name="tablealignleft"> The Logical Architecture / PIM SHALL NOT prescribe execution granularity, deployment granularity, runtime packaging, deployment topology, communication technology, data serialisation format, programming language, middleware product, orchestration platform, or runtime infrastructure.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6:17</meta:creation-date>
    <dc:creator>Generated</dc:creator>
    <dc:date>2026-08-24T07::56:17</dc:date>
    <dc:language>en-US</dc:language>
    <meta:editing-cycles>1</meta:editing-cycles>
    <meta:editing-duration>PT0S</meta:editing-duration>
    <dc:title>fxdemo:02-part:16-logical-requirements:16-2-distributed-node-based-architecture-requirements:start</dc:title>
  </office:meta>
</office:document-meta>
</file>