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9-logical-architecture-does-not-prescribe-governance-tooling:start"/><text:bookmark-start text:name="__RefHeading___logical_architecture_does_not_prescribe_governance_tooling_1"/><text:bookmark-start text:name="logical_architecture_does_not_prescribe_governance_tooling"/>15.9 Logical Architecture Does Not Prescribe Governance Tooling<text:bookmark-end text:name="__RefHeading___logical_architecture_does_not_prescribe_governance_tooling_1"/><text:bookmark-end text:name="logical_architecture_does_not_prescribe_governance_tooling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Governance Model defines ownership, versioning, compatibility, change control, admission rules, and <text:a xlink:type="simple" xlink:href="https://wiki.didosolutions.com/fxdemo/99_part_annexes/annex-b-terms-and-definitions/l/logical_policy_constraints" text:style-name="Internet_20_link" text:visited-style-name="Visited_20_Internet_20_Link">policy constraints</text:a> at the logical level.</text:p>
      <text:p text:style-name="Text_20_body">It does not prescribe a repository, workflow tool, requirements management system, policy engine, rules engine, access control product, ticketing system, approval process, or configuration service.</text:p>
      <text:p text:style-name="Text_20_body">Governance and implementation profiles select the mechanisms that realise logical governance. Those mechanisms support governance; they do not define the Logical Governance Mode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8:32</meta:creation-date>
    <dc:creator>Generated</dc:creator>
    <dc:date>2026-08-24T02::18:32</dc:date>
    <dc:language>en-US</dc:language>
    <meta:editing-cycles>1</meta:editing-cycles>
    <meta:editing-duration>PT0S</meta:editing-duration>
    <dc:title>fxdemo:02-part:15-logical-rules-and-constraints:15-9-logical-architecture-does-not-prescribe-governance-tooling:start</dc:title>
  </office:meta>
</office:document-meta>
</file>