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8-logical-architecture-does-not-prescribe-communication-pattern-implementation:start"/><text:bookmark-start text:name="__RefHeading___logical_architecture_does_not_prescribe_communication_pattern_implementation_1"/><text:bookmark-start text:name="logical_architecture_does_not_prescribe_communication_pattern_implementation"/>15.8 Logical Architecture Does Not Prescribe Communication Pattern Implementation<text:bookmark-end text:name="__RefHeading___logical_architecture_does_not_prescribe_communication_pattern_implementation_1"/><text:bookmark-end text:name="logical_architecture_does_not_prescribe_communication_pattern_implementa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defines communication roles and interaction patterns without prescribing how a selected technology implements them.</text:p>
      <text:p text:style-name="Text_20_body">A logical publication does not require DDS or an event stream. A logical subscription does not require topic-based middleware. A logical request does not require REST or RPC. A logical command does not require an orchestration command or control API. A logical acknowledgement does not require synchronous communication.</text:p>
      <text:p text:style-name="Text_20_body">Implementation profiles select communication patterns and technologies that realise the logical interaction while preserving logical meaning, <text:a xlink:type="simple" xlink:href="https://wiki.didosolutions.com/fxdemo/dido_99_annexes/annex-b-terms-and-definitions/t/traceability" text:style-name="Internet_20_link" text:visited-style-name="Visited_20_Internet_20_Link">Traceability</text:a>, Runtime Plane classification, governance constraints, and <text:a xlink:type="simple" xlink:href="https://wiki.didosolutions.com/fxdemo/dido_99_annexes/annex-b-terms-and-definitions/e/evidence" text:style-name="Internet_20_link" text:visited-style-name="Visited_20_Internet_20_Link">Evidence</text:a>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59:48</meta:creation-date>
    <dc:creator>Generated</dc:creator>
    <dc:date>2026-08-24T04::59:48</dc:date>
    <dc:language>en-US</dc:language>
    <meta:editing-cycles>1</meta:editing-cycles>
    <meta:editing-duration>PT0S</meta:editing-duration>
    <dc:title>fxdemo:02-part:15-logical-rules-and-constraints:15-8-logical-architecture-does-not-prescribe-communication-pattern-implementation:start</dc:title>
  </office:meta>
</office:document-meta>
</file>