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5-logical-rules-and-constraints:15-7-logical-architecture-does-not-prescribe-deployment-topology:start"/><text:bookmark-start text:name="__RefHeading___logical_architecture_does_not_prescribe_deployment_topology_1"/><text:bookmark-start text:name="logical_architecture_does_not_prescribe_deployment_topology"/>15.7 Logical Architecture Does Not Prescribe Deployment Topology<text:bookmark-end text:name="__RefHeading___logical_architecture_does_not_prescribe_deployment_topology_1"/><text:bookmark-end text:name="logical_architecture_does_not_prescribe_deployment_topology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Architecture / PIM defines logical structure, not deployment topology.</text:p>
      <text:p text:style-name="Text_20_body">It does not prescribe centralised deployment, federated deployment, colocated execution, distributed execution, cloud deployment, on-premises deployment, hybrid deployment, multi-jurisdiction deployment, Kubernetes deployment, container deployment, or single-machine execution.</text:p>
      <text:p text:style-name="Text_20_body">Deployment profiles define topology for a specific environment. Those deployment choices realise the Logical Architecture under selected operational constraints. They do not redefine <text:a xlink:type="simple" xlink:href="https://wiki.didosolutions.com/fxdemo/99_part_annexes/annex-b-terms-and-definitions/l/logical_node" text:style-name="Internet_20_link" text:visited-style-name="Visited_20_Internet_20_Link">Logical Nodes</text:a>, <text:a xlink:type="simple" xlink:href="https://wiki.didosolutions.com/fxdemo/99_part_annexes/annex-b-terms-and-definitions/l/logical_communication_endpoint" text:style-name="Internet_20_link" text:visited-style-name="Visited_20_Internet_20_Link">Logical Communication Endpoints</text:a>, Logical Runtime Planes, or <text:a xlink:type="simple" xlink:href="https://wiki.didosolutions.com/fxdemo/99_part_annexes/annex-b-terms-and-definitions/l/logical_data_structure_definition" text:style-name="Internet_20_link" text:visited-style-name="Visited_20_Internet_20_Link">Logical Data Structure Definitions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25:15</meta:creation-date>
    <dc:creator>Generated</dc:creator>
    <dc:date>2026-08-24T14::25:15</dc:date>
    <dc:language>en-US</dc:language>
    <meta:editing-cycles>1</meta:editing-cycles>
    <meta:editing-duration>PT0S</meta:editing-duration>
    <dc:title>fxdemo:02-part:15-logical-rules-and-constraints:15-7-logical-architecture-does-not-prescribe-deployment-topology:start</dc:title>
  </office:meta>
</office:document-meta>
</file>