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5-logical-runtime-planes-remain-distinct-from-implementation-groupings:start"/><text:bookmark-start text:name="__RefHeading___logical_runtime_planes_remain_distinct_from_implementation_groupings_1"/><text:bookmark-start text:name="logical_runtime_planes_remain_distinct_from_implementation_groupings"/>15.5 Logical Runtime Planes Remain Distinct from Implementation Groupings<text:bookmark-end text:name="__RefHeading___logical_runtime_planes_remain_distinct_from_implementation_groupings_1"/><text:bookmark-end text:name="logical_runtime_planes_remain_distinct_from_implementation_grouping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Logical Runtime Plane classifies logical interactions by architectural purpose. It does not represent a DDS Domain, DDS partition, DDS Topic namespace, REST resource group, RPC service group, message-bus namespace, Kubernetes namespace, network segment, security zone, deployment environment, or runtime configuration grouping.</text:p>
      <text:p text:style-name="Text_20_body">Implementation and deployment profiles select grouping mechanisms that help realise plane separation. Those mechanisms support implementation or deployment, but they do not redefine the Logical Runtime Plane.</text:p>
      <text:p text:style-name="Text_20_body">Logical Runtime Plane separation continues to apply when a single implementation mechanism carries interactions from several planes, or when several implementation mechanisms realise a single logical pla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9:58</meta:creation-date>
    <dc:creator>Generated</dc:creator>
    <dc:date>2026-08-24T01::39:58</dc:date>
    <dc:language>en-US</dc:language>
    <meta:editing-cycles>1</meta:editing-cycles>
    <meta:editing-duration>PT0S</meta:editing-duration>
    <dc:title>fxdemo:02-part:15-logical-rules-and-constraints:15-5-logical-runtime-planes-remain-distinct-from-implementation-groupings:start</dc:title>
  </office:meta>
</office:document-meta>
</file>