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4-logical-data-structures-remain-distinct-from-serialisation-formats:start"/><text:bookmark-start text:name="__RefHeading___logical_data_structures_remain_distinct_from_serialisation_formats_1"/><text:bookmark-start text:name="logical_data_structures_remain_distinct_from_serialisation_formats"/>15.4 Logical Data Structures Remain Distinct from Serialisation Formats<text:bookmark-end text:name="__RefHeading___logical_data_structures_remain_distinct_from_serialisation_formats_1"/><text:bookmark-end text:name="logical_data_structures_remain_distinct_from_serialisation_forma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</text:a> describes the structure, meaning, and constraints of an information class at the platform-independent logical level. It does not represent an IDL structure, a Protocol Buffers message, a JSON Schema definition, an XML Schema definition, an Avro schema, an OpenAPI schema, a database table, an ontology class, a generated type, a file, or a wire-format payload.</text:p>
      <text:p text:style-name="Text_20_body">Implementation profiles select data representation mechanisms that realise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s</text:a> and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. The selected representation supports implementation, exchange, storage, validation, or processing. It does not redefine the logical information stru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7:10</meta:creation-date>
    <dc:creator>Generated</dc:creator>
    <dc:date>2026-08-24T09::17:10</dc:date>
    <dc:language>en-US</dc:language>
    <meta:editing-cycles>1</meta:editing-cycles>
    <meta:editing-duration>PT0S</meta:editing-duration>
    <dc:title>fxdemo:02-part:15-logical-rules-and-constraints:15-4-logical-data-structures-remain-distinct-from-serialisation-formats:start</dc:title>
  </office:meta>
</office:document-meta>
</file>