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3-logical-endpoints-remain-distinct-from-communication-technologies:start"/><text:bookmark-start text:name="__RefHeading___logical_endpoints_remain_distinct_from_communication_technologies_1"/><text:bookmark-start text:name="logical_endpoints_remain_distinct_from_communication_technologies"/>15.3 Logical Endpoints Remain Distinct from Communication Technologies<text:bookmark-end text:name="__RefHeading___logical_endpoints_remain_distinct_from_communication_technologies_1"/><text:bookmark-end text:name="logical_endpoints_remain_distinct_from_communication_technologi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<text:a xlink:type="simple" xlink:href="https://wiki.didosolutions.com/fxdemo/99_part_annexes/annex-b-terms-and-definitions/l/logical_communication_endpoint" text:style-name="Internet_20_link" text:visited-style-name="Visited_20_Internet_20_Link">Logical Communication Endpoint</text:a> represents a platform-independent point of information exchange among <text:a xlink:type="simple" xlink:href="https://wiki.didosolutions.com/fxdemo/99_part_annexes/annex-b-terms-and-definitions/l/logical_node" text:style-name="Internet_20_link" text:visited-style-name="Visited_20_Internet_20_Link">Logical Nodes</text:a>. It does not represent a DDS Topic, REST resource, RPC method, Protocol Buffers service, message queue, event stream, file, database handoff, shared memory location, or network route.</text:p>
      <text:p text:style-name="Text_20_body">Implementation profiles select communication mechanisms that realise <text:a xlink:type="simple" xlink:href="https://wiki.didosolutions.com/fxdemo/99_part_annexes/annex-b-terms-and-definitions/l/logical_communication_endpoint" text:style-name="Internet_20_link" text:visited-style-name="Visited_20_Internet_20_Link">Logical Communication Endpoints</text:a>. The selected mechanism supports logical exchange but does not redefine the endpoint’s logical purpose, participating <text:a xlink:type="simple" xlink:href="https://wiki.didosolutions.com/fxdemo/99_part_annexes/annex-b-terms-and-definitions/l/logical_node" text:style-name="Internet_20_link" text:visited-style-name="Visited_20_Internet_20_Link">Nodes</text:a>, <text:a xlink:type="simple" xlink:href="https://wiki.didosolutions.com/fxdemo/99_part_annexes/annex-b-terms-and-definitions/c/communication_role" text:style-name="Internet_20_link" text:visited-style-name="Visited_20_Internet_20_Link">Communication Roles</text:a>, information structures, Runtime Plane classification, governance constraints, or <text:a xlink:type="simple" xlink:href="https://wiki.didosolutions.com/fxdemo/99_part_annexes/annex-b-terms-and-definitions/e/evidence" text:style-name="Internet_20_link" text:visited-style-name="Visited_20_Internet_20_Link">Evidence</text:a>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1:22</meta:creation-date>
    <dc:creator>Generated</dc:creator>
    <dc:date>2026-08-24T07::41:22</dc:date>
    <dc:language>en-US</dc:language>
    <meta:editing-cycles>1</meta:editing-cycles>
    <meta:editing-duration>PT0S</meta:editing-duration>
    <dc:title>fxdemo:02-part:15-logical-rules-and-constraints:15-3-logical-endpoints-remain-distinct-from-communication-technologies:start</dc:title>
  </office:meta>
</office:document-meta>
</file>