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5-logical-rules-and-constraints:15-2-logical-nodes-remain-distinct-from-runtime-deployments:start"/><text:bookmark-start text:name="__RefHeading___logical_nodes_remain_distinct_from_runtime_deployments_1"/><text:bookmark-start text:name="logical_nodes_remain_distinct_from_runtime_deployments"/>15.2 Logical Nodes Remain Distinct from Runtime Deployments<text:bookmark-end text:name="__RefHeading___logical_nodes_remain_distinct_from_runtime_deployments_1"/><text:bookmark-end text:name="logical_nodes_remain_distinct_from_runtime_deployment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A <text:a xlink:type="simple" xlink:href="https://wiki.didosolutions.com/fxdemo/99_part_annexes/annex-b-terms-and-definitions/l/logical_node" text:style-name="Internet_20_link" text:visited-style-name="Visited_20_Internet_20_Link">Logical Node</text:a> represents a platform-independent participant in the logical architecture. It does not represent a process, service, container, pod, virtual machine, serverless function, thread, task, library, subroutine, RPC endpoint, REST resource, DDS participant, or deployment artefact.</text:p>
      <text:p text:style-name="Text_20_body">Implementation profiles select execution mechanisms that realise <text:a xlink:type="simple" xlink:href="https://wiki.didosolutions.com/fxdemo/99_part_annexes/annex-b-terms-and-definitions/l/logical_node" text:style-name="Internet_20_link" text:visited-style-name="Visited_20_Internet_20_Link">Logical Nodes</text:a>. Deployment profiles then describe how those implementation artefacts run in a concrete environment.</text:p>
      <text:p text:style-name="Text_20_body">A single runtime artefact implements several <text:a xlink:type="simple" xlink:href="https://wiki.didosolutions.com/fxdemo/99_part_annexes/annex-b-terms-and-definitions/l/logical_node" text:style-name="Internet_20_link" text:visited-style-name="Visited_20_Internet_20_Link">Logical Nodes</text:a> when the selected implementation approach combines responsibilities. Several runtime artefacts implement a single <text:a xlink:type="simple" xlink:href="https://wiki.didosolutions.com/fxdemo/99_part_annexes/annex-b-terms-and-definitions/l/logical_node" text:style-name="Internet_20_link" text:visited-style-name="Visited_20_Internet_20_Link">Logical Node</text:a> when the selected implementation approach distributes responsibility. Neither choice redefines the <text:a xlink:type="simple" xlink:href="https://wiki.didosolutions.com/fxdemo/99_part_annexes/annex-b-terms-and-definitions/l/logical_node" text:style-name="Internet_20_link" text:visited-style-name="Visited_20_Internet_20_Link">Logical Node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56:46</meta:creation-date>
    <dc:creator>Generated</dc:creator>
    <dc:date>2026-08-24T03::56:46</dc:date>
    <dc:language>en-US</dc:language>
    <meta:editing-cycles>1</meta:editing-cycles>
    <meta:editing-duration>PT0S</meta:editing-duration>
    <dc:title>fxdemo:02-part:15-logical-rules-and-constraints:15-2-logical-nodes-remain-distinct-from-runtime-deployments:start</dc:title>
  </office:meta>
</office:document-meta>
</file>