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2-part:15-logical-rules-and-constraints:15-12-logical-constraints-summary:start"/><text:bookmark-start text:name="__RefHeading___logical_constraints_summary_1"/><text:bookmark-start text:name="logical_constraints_summary"/>15.12 Logical Constraints Summary<text:bookmark-end text:name="__RefHeading___logical_constraints_summary_1"/><text:bookmark-end text:name="logical_constraints_summary"/></text:h>
      <text:p text:style-name="Text_20_body"><text:a xlink:type="simple" xlink:href="https://wiki.didosolutions.com/fxdemo/02-part/start" text:style-name="Internet_20_link" text:visited-style-name="Visited_20_Internet_20_Link"> Go To Top </text:a></text:p>
      <text:p text:style-name="Text_20_body">The Logical Architecture / PIM applies the following constraints:</text:p>
      <text:a xlink:type="simple" xlink:href="https://wiki.didosolutions.com/fxdemo/99_part_annexes/annex-b-terms-and-definitions/l/logical_node" text:style-name="Internet_20_link" text:visited-style-name="Visited_20_Internet_20_Link">Logical Nodes</text:a>
      <text:p text:style-name="Text_20_body"> remain distinct from runtime deployments.<text:a xlink:type="simple" xlink:href="https://wiki.didosolutions.com/fxdemo/99_part_annexes/annex-b-terms-and-definitions/l/logical_communication_endpoint" text:style-name="Internet_20_link" text:visited-style-name="Visited_20_Internet_20_Link">Logical Communication Endpoints</text:a> remain distinct from communication technologies.<text:a xlink:type="simple" xlink:href="https://wiki.didosolutions.com/fxdemo/99_part_annexes/annex-b-terms-and-definitions/l/logical_data_structure_definition" text:style-name="Internet_20_link" text:visited-style-name="Visited_20_Internet_20_Link">Logical Data Structure Definitions</text:a> remain distinct from serialisation formats and implementation schemas.Logical Runtime Planes remain distinct from implementation groupings.Logical interactions remain <text:a xlink:type="simple" xlink:href="https://wiki.didosolutions.com/fxdemo/99_part_annexes/annex-b-terms-and-definitions/t/traceability" text:style-name="Internet_20_link" text:visited-style-name="Visited_20_Internet_20_Link">traceable</text:a>.Logical Architecture does not prescribe deployment topology.Logical Architecture does not prescribe the implementation of communication patterns.Logical Architecture does not prescribe governance tooling.Domain Logical Profiles preserve the Logical Architecture while adding Domain-specific logical detail.Implementation Profiles / PSMs preserve the Logical Architecture while mapping logical elements to selected technologi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03:06</meta:creation-date>
    <dc:creator>Generated</dc:creator>
    <dc:date>2026-08-24T09::03:06</dc:date>
    <dc:language>en-US</dc:language>
    <meta:editing-cycles>1</meta:editing-cycles>
    <meta:editing-duration>PT0S</meta:editing-duration>
    <dc:title>fxdemo:02-part:15-logical-rules-and-constraints:15-12-logical-constraints-summary:start</dc:title>
  </office:meta>
</office:document-meta>
</file>