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11-implementation-profiles-preserve-the-logical-architecture:start"/><text:bookmark-start text:name="__RefHeading___implementation_profiles_preserve_the_logical_architecture_1"/><text:bookmark-start text:name="implementation_profiles_preserve_the_logical_architecture"/>15.11 Implementation Profiles Preserve the Logical Architecture<text:bookmark-end text:name="__RefHeading___implementation_profiles_preserve_the_logical_architecture_1"/><text:bookmark-end text:name="implementation_profiles_preserve_the_logical_architectur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n Implementation Profile / PSM maps logical elements to selected implementation artefacts. It does not redefine the logical elements it maps.</text:p>
      <text:p text:style-name="Text_20_body">A technology selection does not create a new <text:a xlink:type="simple" xlink:href="https://wiki.didosolutions.com/fxdemo/dido_99_annexes/annex-b-terms-and-definitions/l/logical_node" text:style-name="Internet_20_link" text:visited-style-name="Visited_20_Internet_20_Link">Logical Node</text:a>, <text:a xlink:type="simple" xlink:href="https://wiki.didosolutions.com/fxdemo/dido_99_annexes/annex-b-terms-and-definitions/l/logical_communication_endpoint" text:style-name="Internet_20_link" text:visited-style-name="Visited_20_Internet_20_Link">Logical Communication Endpoint</text:a>, Logical Runtime Plane, or <text:a xlink:type="simple" xlink:href="https://wiki.didosolutions.com/fxdemo/dido_99_annexes/annex-b-terms-and-definitions/l/logical_data_structure_definition" text:style-name="Internet_20_link" text:visited-style-name="Visited_20_Internet_20_Link">Logical Data Structure Definition</text:a> unless the implementation profile identifies a required logical change and traces that change back to the appropriate logical and conceptual source.</text:p>
      <text:p text:style-name="Text_20_body">Implementation profiles preserve the logical meaning of inherited elements and record the mapping from logical elements to implementation arte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1:01</meta:creation-date>
    <dc:creator>Generated</dc:creator>
    <dc:date>2026-08-24T00::11:01</dc:date>
    <dc:language>en-US</dc:language>
    <meta:editing-cycles>1</meta:editing-cycles>
    <meta:editing-duration>PT0S</meta:editing-duration>
    <dc:title>fxdemo:02-part:15-logical-rules-and-constraints:15-11-implementation-profiles-preserve-the-logical-architecture:start</dc:title>
  </office:meta>
</office:document-meta>
</file>