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1-overview:start"/><text:bookmark-start text:name="__RefHeading___overview_1"/><text:bookmark-start text:name="overview"/>15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Rules and Constraints define the boundaries that preserve the platform-independent meaning of the distributed, node-based Logical Architecture / PIM.</text:p>
      <text:p text:style-name="Text_20_body">These rules protect the distinction between logical elements and later domain, implementation, deployment, testability, and <text:a xlink:type="simple" xlink:href="https://wiki.didosolutions.com/fxdemo/dido_99_annexes/annex-b-terms-and-definitions/e/evidence" text:style-name="Internet_20_link" text:visited-style-name="Visited_20_Internet_20_Link">Evidence</text:a> artefacts. They also prevent communication technologies, data representations, execution mechanisms, deployment mechanisms, or runtime infrastructure from redefining the logical architecture.</text:p>
      <text:p text:style-name="Text_20_body">Section 16 expresses the formal logical requirements. This section explains the logical rules and constraints that motivate those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5:42</meta:creation-date>
    <dc:creator>Generated</dc:creator>
    <dc:date>2026-08-24T03::55:42</dc:date>
    <dc:language>en-US</dc:language>
    <meta:editing-cycles>1</meta:editing-cycles>
    <meta:editing-duration>PT0S</meta:editing-duration>
    <dc:title>fxdemo:02-part:15-logical-rules-and-constraints:15-1-overview:start</dc:title>
  </office:meta>
</office:document-meta>
</file>