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4-relationship-to-implementation-profiles-psm:start"/><text:bookmark-start text:name="__RefHeading___relationship_to_implementation_profilespsm_1"/><text:bookmark-start text:name="relationship_to_implementation_profilespsm"/>14. Relationship to Implementation Profiles / PSM<text:bookmark-end text:name="__RefHeading___relationship_to_implementation_profilespsm_1"/><text:bookmark-end text:name="relationship_to_implementation_profilespsm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09:07</meta:creation-date>
    <dc:creator>Generated</dc:creator>
    <dc:date>2026-08-23T23::09:07</dc:date>
    <dc:language>en-US</dc:language>
    <meta:editing-cycles>1</meta:editing-cycles>
    <meta:editing-duration>PT0S</meta:editing-duration>
    <dc:title>fxdemo:02-part:14-relationship-to-implementation-profiles-psm:start</dc:title>
  </office:meta>
</office:document-meta>
</file>