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4-relationship-to-implementation-profiles-psm:14-8-boundary-between-part-2-and-implementation-profiles:start"/><text:bookmark-start text:name="__RefHeading___boundary_between_part_2_and_implementation_profiles_1"/><text:bookmark-start text:name="boundary_between_part_2_and_implementation_profiles"/>14.8 Boundary Between Part 2 and Implementation Profiles<text:bookmark-end text:name="__RefHeading___boundary_between_part_2_and_implementation_profiles_1"/><text:bookmark-end text:name="boundary_between_part_2_and_implementation_profile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Part 2 defines the platform-independent logical architecture. Implementation profiles define technology-specific realisations.</text:p>
      <text:p text:style-name="Text_20_body">Part 2 identifies logical <text:a xlink:type="simple" xlink:href="https://wiki.didosolutions.com/dido/99_annexes/annex-b-terms-and-definitions/l/logical_node" text:style-name="Internet_20_link" text:visited-style-name="Visited_20_Internet_20_Link">Nodes</text:a>, <text:a xlink:type="simple" xlink:href="https://wiki.didosolutions.com/dido/99_annexes/annex-b-terms-and-definitions/l/logical_communication_endpoint" text:style-name="Internet_20_link" text:visited-style-name="Visited_20_Internet_20_Link">Communication Endpoints</text:a>, <text:a xlink:type="simple" xlink:href="https://wiki.didosolutions.com/dido/99_annexes/annex-b-terms-and-definitions/l/logical_data_structure_definition" text:style-name="Internet_20_link" text:visited-style-name="Visited_20_Internet_20_Link">information structures</text:a>, Runtime Planes, interaction patterns, governance relationships, and <text:a xlink:type="simple" xlink:href="https://wiki.didosolutions.com/dido/99_annexes/annex-b-terms-and-definitions/t/traceability" text:style-name="Internet_20_link" text:visited-style-name="Visited_20_Internet_20_Link">Traceability</text:a> relationships. It does not bind those logical elements to implementation technologies or deployment mechanisms.</text:p>
      <text:p text:style-name="Text_20_body">An Implementation Profile / PSM provides the technology-specific mapping while preserving logical meaning and <text:a xlink:type="simple" xlink:href="https://wiki.didosolutions.com/dido/99_annexes/annex-b-terms-and-definitions/t/traceability" text:style-name="Internet_20_link" text:visited-style-name="Visited_20_Internet_20_Link">Traceability</text:a>. This boundary allows different implementation profiles to realise the same Logical Architecture / PIM using different technologies while preserving the same logical relationship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8:43</meta:creation-date>
    <dc:creator>Generated</dc:creator>
    <dc:date>2026-08-24T02::58:43</dc:date>
    <dc:language>en-US</dc:language>
    <meta:editing-cycles>1</meta:editing-cycles>
    <meta:editing-duration>PT0S</meta:editing-duration>
    <dc:title>fxdemo:02-part:14-relationship-to-implementation-profiles-psm:14-8-boundary-between-part-2-and-implementation-profiles:start</dc:title>
  </office:meta>
</office:document-meta>
</file>