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7-relationship-to-phase-0-implementation-profile:start"/><text:bookmark-start text:name="__RefHeading___relationship_to_phase_0_implementation_profile_1"/><text:bookmark-start text:name="relationship_to_phase_0_implementation_profile"/>14.7 Relationship to Phase 0 Implementation Profile<text:bookmark-end text:name="__RefHeading___relationship_to_phase_0_implementation_profile_1"/><text:bookmark-end text:name="relationship_to_phase_0_implementation_profi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Phase 0 Implementation Profile / PSM provides one implementation profile for this Logical Architecture / PIM.</text:p>
      <text:p text:style-name="Text_20_body">The Phase 0 Implementation Profile maps selected logical elements to Phase 0 implementation technologies and artefacts. It identifies the selected communication technology, data representation mechanism, implementation language, runtime packaging approach, configuration artefacts, and generated artefacts used for Phase 0.</text:p>
      <text:p text:style-name="Text_20_body">The Phase 0 Implementation Profile belongs in Part 4. It does not belong in this part because Part 2 defines the reusable, platform-independent Logical Architecture / PIM that implementation profiles map to selected technolog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6:52</meta:creation-date>
    <dc:creator>Generated</dc:creator>
    <dc:date>2026-08-24T02::36:52</dc:date>
    <dc:language>en-US</dc:language>
    <meta:editing-cycles>1</meta:editing-cycles>
    <meta:editing-duration>PT0S</meta:editing-duration>
    <dc:title>fxdemo:02-part:14-relationship-to-implementation-profiles-psm:14-7-relationship-to-phase-0-implementation-profile:start</dc:title>
  </office:meta>
</office:document-meta>
</file>