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xdemo:02-part:14-relationship-to-implementation-profiles-psm:14-6-implementation-mapping-boundaries:start"/><text:bookmark-start text:name="__RefHeading___implementation_mapping_boundaries_1"/><text:bookmark-start text:name="implementation_mapping_boundaries"/>14.6 Implementation Mapping Boundaries<text:bookmark-end text:name="__RefHeading___implementation_mapping_boundaries_1"/><text:bookmark-end text:name="implementation_mapping_boundaries"/></text:h>
      <text:p text:style-name="Text_20_body"><text:a xlink:type="simple" xlink:href="https://wiki.didosolutions.com/fxdemo/02-part/start" text:style-name="Internet_20_link" text:visited-style-name="Visited_20_Internet_20_Link"> Go To Top </text:a></text:p>
      <text:p text:style-name="Text_20_body">Implementation mappings connect logical elements to implementation artefacts. They do not change the logical elements that they realise.</text:p>
      <text:p text:style-name="Text_20_body">An Implementation Profile / PSM identifies:</text:p>
      <text:p text:style-name="Text_20_body">The logical element that the implementation artefact realisesThe selected implementation artefactThe mapping rationaleThe communication, data representation, execution, or packaging mechanism involved<text:a xlink:type="simple" xlink:href="https://wiki.didosolutions.com/dido/99_annexes/99_annexes/annex-b-terms-and-definitions/l/logical_compatibility" text:style-name="Internet_20_link" text:visited-style-name="Visited_20_Internet_20_Link">Compatibility</text:a> expectationsGovernance constraintsThe <text:a xlink:type="simple" xlink:href="https://wiki.didosolutions.com/dido/99_annexes/99_annexes/annex-b-terms-and-definitions/t/traceability" text:style-name="Internet_20_link" text:visited-style-name="Visited_20_Internet_20_Link">Traceability</text:a> relationship to the logical model<text:a xlink:type="simple" xlink:href="https://wiki.didosolutions.com/dido/99_annexes/99_annexes/annex-b-terms-and-definitions/e/evidence" text:style-name="Internet_20_link" text:visited-style-name="Visited_20_Internet_20_Link">Evidence</text:a> expectations that later deployment and testability plans satisfyImplementation mappings remain bounded by the Logical Architecture / PIM. A technology selection does not create a new <text:a xlink:type="simple" xlink:href="https://wiki.didosolutions.com/dido/99_annexes/99_annexes/annex-b-terms-and-definitions/l/logical_node" text:style-name="Internet_20_link" text:visited-style-name="Visited_20_Internet_20_Link">Logical Node</text:a>, <text:a xlink:type="simple" xlink:href="https://wiki.didosolutions.com/dido/99_annexes/99_annexes/annex-b-terms-and-definitions/l/logical_communication_endpoint" text:style-name="Internet_20_link" text:visited-style-name="Visited_20_Internet_20_Link">Logical Communication Endpoint</text:a>, Logical Runtime Plane, or <text:a xlink:type="simple" xlink:href="https://wiki.didosolutions.com/dido/99_annexes/99_annexes/annex-b-terms-and-definitions/l/logical_data_structure_definition" text:style-name="Internet_20_link" text:visited-style-name="Visited_20_Internet_20_Link">Logical Data Structure Definition</text:a> unless the implementation profile explicitly identifies a required logical change and traces that change back to the appropriate logical and conceptual source.</text:p>
      <text:p text:style-name="Horizontal_20_Line"/>
      <text:p text:style-name="Plugin_Wrap_Paragraph_Centered">© 2026 Dido Solutions, Inc. and Jackrabbit Consulting, Inc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7::51:02</meta:creation-date>
    <dc:creator>Generated</dc:creator>
    <dc:date>2026-08-24T07::51:02</dc:date>
    <dc:language>en-US</dc:language>
    <meta:editing-cycles>1</meta:editing-cycles>
    <meta:editing-duration>PT0S</meta:editing-duration>
    <dc:title>fxdemo:02-part:14-relationship-to-implementation-profiles-psm:14-6-implementation-mapping-boundaries:start</dc:title>
  </office:meta>
</office:document-meta>
</file>