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5-execution-and-deployment-independence:start"/><text:bookmark-start text:name="__RefHeading___execution_and_deployment_independence_1"/><text:bookmark-start text:name="execution_and_deployment_independence"/>14.5 Execution and Deployment Independence<text:bookmark-end text:name="__RefHeading___execution_and_deployment_independence_1"/><text:bookmark-end text:name="execution_and_deployment_independe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does not prescribe execution granularity, deployment granularity, runtime packaging, orchestration, hosting, or operational topology.</text:p>
      <text:p text:style-name="Text_20_body">An Implementation Profile / PSM selects execution and packaging mechanisms to realise <text:a xlink:type="simple" xlink:href="https://wiki.didosolutions.com/fxdemo/99_part_annexes/annex-b-terms-and-definitions/l/logical_node" text:style-name="Internet_20_link" text:visited-style-name="Visited_20_Internet_20_Link">Logical Nodes</text:a> and logical responsibilities. Those mechanisms include, for example, subroutines, libraries, threads, tasks, processes, services, containers, pods, virtual machines, serverless functions, gateways, external subscribers, or other executable or addressable participants.</text:p>
      <text:p text:style-name="Text_20_body">The selected execution mechanism realises the <text:a xlink:type="simple" xlink:href="https://wiki.didosolutions.com/fxdemo/99_part_annexes/annex-b-terms-and-definitions/l/logical_node" text:style-name="Internet_20_link" text:visited-style-name="Visited_20_Internet_20_Link">Logical Node</text:a> or logical responsibility. It does not redefine the <text:a xlink:type="simple" xlink:href="https://wiki.didosolutions.com/fxdemo/99_part_annexes/annex-b-terms-and-definitions/l/logical_node" text:style-name="Internet_20_link" text:visited-style-name="Visited_20_Internet_20_Link">Logical Node</text:a>, <text:a xlink:type="simple" xlink:href="https://wiki.didosolutions.com/fxdemo/99_part_annexes/annex-b-terms-and-definitions/l/logical_node_identity" text:style-name="Internet_20_link" text:visited-style-name="Visited_20_Internet_20_Link">Logical Node Identity</text:a>, <text:a xlink:type="simple" xlink:href="https://wiki.didosolutions.com/fxdemo/99_part_annexes/annex-b-terms-and-definitions/l/logical_node_role" text:style-name="Internet_20_link" text:visited-style-name="Visited_20_Internet_20_Link">Logical Node Role</text:a>, or Logical Node Bounda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8:57</meta:creation-date>
    <dc:creator>Generated</dc:creator>
    <dc:date>2026-08-24T06::58:57</dc:date>
    <dc:language>en-US</dc:language>
    <meta:editing-cycles>1</meta:editing-cycles>
    <meta:editing-duration>PT0S</meta:editing-duration>
    <dc:title>fxdemo:02-part:14-relationship-to-implementation-profiles-psm:14-5-execution-and-deployment-independence:start</dc:title>
  </office:meta>
</office:document-meta>
</file>