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4-data-representation-independence:start"/><text:bookmark-start text:name="__RefHeading___data_representation_independence_1"/><text:bookmark-start text:name="data_representation_independence"/>14.4 Data Representation Independence<text:bookmark-end text:name="__RefHeading___data_representation_independence_1"/><text:bookmark-end text:name="data_representation_independe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does not prescribe a data representation, schema language, programming-language type system, database structure, ontology language, or wire format.</text:p>
      <text:p text:style-name="Text_20_body">An Implementation Profile / PSM selects data representation mechanisms to realise <text:a xlink:type="simple" xlink:href="https://wiki.didosolutions.com/dido/99_annexes/99_annexes/annex-b-terms-and-definitions/l/logical_data_structure_definition" text:style-name="Internet_20_link" text:visited-style-name="Visited_20_Internet_20_Link">Logical Data Structure Definitions</text:a> and <text:a xlink:type="simple" xlink:href="https://wiki.didosolutions.com/dido/99_annexes/99_annexes/annex-b-terms-and-definitions/l/logical_data_structure_instance" text:style-name="Internet_20_link" text:visited-style-name="Visited_20_Internet_20_Link">Logical Data Structure Instances</text:a>. Those mechanisms include, for example, IDL, Protocol Buffers, JSON Schema, XML Schema, Avro, OpenAPI schemas, UML, SysML, ontology classes, database schemas, generated language types, serialised payloads, or other formal representations.</text:p>
      <text:p text:style-name="Text_20_body">The selected representation realises the logical information structure. It does not redefine the <text:a xlink:type="simple" xlink:href="https://wiki.didosolutions.com/dido/99_annexes/99_annexes/annex-b-terms-and-definitions/l/logical_data_structure_definition" text:style-name="Internet_20_link" text:visited-style-name="Visited_20_Internet_20_Link">Logical Data Structure Definition</text:a> or <text:a xlink:type="simple" xlink:href="https://wiki.didosolutions.com/dido/99_annexes/99_annexes/annex-b-terms-and-definitions/l/logical_data_structure_instance" text:style-name="Internet_20_link" text:visited-style-name="Visited_20_Internet_20_Link">Logical Data Structure Instanc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4:25</meta:creation-date>
    <dc:creator>Generated</dc:creator>
    <dc:date>2026-08-23T22::14:25</dc:date>
    <dc:language>en-US</dc:language>
    <meta:editing-cycles>1</meta:editing-cycles>
    <meta:editing-duration>PT0S</meta:editing-duration>
    <dc:title>fxdemo:02-part:14-relationship-to-implementation-profiles-psm:14-4-data-representation-independence:start</dc:title>
  </office:meta>
</office:document-meta>
</file>