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4-relationship-to-implementation-profiles-psm:14-3-communication-technology-independence:start"/><text:bookmark-start text:name="__RefHeading___communication_technology_independence_1"/><text:bookmark-start text:name="communication_technology_independence"/>14.3 Communication Technology Independence<text:bookmark-end text:name="__RefHeading___communication_technology_independence_1"/><text:bookmark-end text:name="communication_technology_independenc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/ PIM does not prescribe a communication technology.</text:p>
      <text:p text:style-name="Text_20_body">An Implementation Profile / PSM selects communication mechanisms to realise 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 and logical interaction patterns. Those mechanisms include, for example, DDS, REST, RPC, Protocol Buffers-based services, message queues, event streams, file exchange, shared services, or other communication approaches.</text:p>
      <text:p text:style-name="Text_20_body">The selected communication mechanism realises the logical endpoint. It does not redefine the <text:a xlink:type="simple" xlink:href="https://wiki.didosolutions.com/dido/99_annexes/annex-b-terms-and-definitions/l/logical_communication_endpoint" text:style-name="Internet_20_link" text:visited-style-name="Visited_20_Internet_20_Link">Logical Communication Endpoint</text:a>, <text:a xlink:type="simple" xlink:href="https://wiki.didosolutions.com/dido/99_annexes/annex-b-terms-and-definitions/c/communication_role" text:style-name="Internet_20_link" text:visited-style-name="Visited_20_Internet_20_Link">Communication Role</text:a>, Logical Runtime Plane, or logical interaction patter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13:47</meta:creation-date>
    <dc:creator>Generated</dc:creator>
    <dc:date>2026-08-24T11::13:47</dc:date>
    <dc:language>en-US</dc:language>
    <meta:editing-cycles>1</meta:editing-cycles>
    <meta:editing-duration>PT0S</meta:editing-duration>
    <dc:title>fxdemo:02-part:14-relationship-to-implementation-profiles-psm:14-3-communication-technology-independence:start</dc:title>
  </office:meta>
</office:document-meta>
</file>