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2-logical-elements-prepared-for-technology-mapping:start"/><text:bookmark-start text:name="__RefHeading___logical_elements_prepared_for_technology_mapping_1"/><text:bookmark-start text:name="logical_elements_prepared_for_technology_mapping"/>14.2 Logical Elements Prepared for Technology Mapping<text:bookmark-end text:name="__RefHeading___logical_elements_prepared_for_technology_mapping_1"/><text:bookmark-end text:name="logical_elements_prepared_for_technology_mapping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/ PIM prepares logical elements for later technology mapping.</text:p>
      <text:p text:style-name="Text_20_body">An Implementation Profile / PSM maps logical elements such as:</text:p>
      <text:a xlink:type="simple" xlink:href="https://wiki.didosolutions.com/fxdemo/99_part_annexes/annex-b-terms-and-definitions/l/logical_node" text:style-name="Internet_20_link" text:visited-style-name="Visited_20_Internet_20_Link">Logical Nodes</text:a>
      <text:a xlink:type="simple" xlink:href="https://wiki.didosolutions.com/fxdemo/99_part_annexes/annex-b-terms-and-definitions/l/logical_node_identity" text:style-name="Internet_20_link" text:visited-style-name="Visited_20_Internet_20_Link">Logical Node Identities</text:a>
      <text:a xlink:type="simple" xlink:href="https://wiki.didosolutions.com/fxdemo/99_part_annexes/annex-b-terms-and-definitions/l/logical_node_role" text:style-name="Internet_20_link" text:visited-style-name="Visited_20_Internet_20_Link">Logical Node Roles</text:a>
     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
      <text:a xlink:type="simple" xlink:href="https://wiki.didosolutions.com/fxdemo/99_part_annexes/annex-b-terms-and-definitions/c/communication_role" text:style-name="Internet_20_link" text:visited-style-name="Visited_20_Internet_20_Link">Communication Roles</text:a>
     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s</text:a>
     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
      <text:p text:style-name="Text_20_body">Logical Runtime PlanesLogical Interaction PatternsLogical Governance relationshipsLogical Traceability relationshipsThe implementation profile identifies the selected technology or artefact for each mapping and preserves <text:a xlink:type="simple" xlink:href="https://wiki.didosolutions.com/fxdemo/99_part_annexes/annex-b-terms-and-definitions/t/traceability" text:style-name="Internet_20_link" text:visited-style-name="Visited_20_Internet_20_Link">Traceability</text:a> to the logical element that the artefact realis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1:24</meta:creation-date>
    <dc:creator>Generated</dc:creator>
    <dc:date>2026-08-24T03::31:24</dc:date>
    <dc:language>en-US</dc:language>
    <meta:editing-cycles>1</meta:editing-cycles>
    <meta:editing-duration>PT0S</meta:editing-duration>
    <dc:title>fxdemo:02-part:14-relationship-to-implementation-profiles-psm:14-2-logical-elements-prepared-for-technology-mapping:start</dc:title>
  </office:meta>
</office:document-meta>
</file>