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4-relationship-to-implementation-profiles-psm:14-1-overview:start"/><text:bookmark-start text:name="__RefHeading___overview_1"/><text:bookmark-start text:name="overview"/>14.1 Overview<text:bookmark-end text:name="__RefHeading___overview_1"/><text:bookmark-end text:name="overview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An Implementation Profile / PSM maps the distributed, node-based Logical Architecture / PIM to selected implementation technologies, data representations, communication mechanisms, runtime packaging approaches, and implementation artefacts.</text:p>
      <text:p text:style-name="Text_20_body">This part defines the platform-independent logical architecture. An Implementation Profile / PSM defines how a selected implementation realises that logical architecture. The implementation profile preserves the logical meaning of <text:a xlink:type="simple" xlink:href="https://wiki.didosolutions.com/fxdemo/99_part_annexes/annex-b-terms-and-definitions/l/logical_node" text:style-name="Internet_20_link" text:visited-style-name="Visited_20_Internet_20_Link">Logical Nodes</text:a>, <text:a xlink:type="simple" xlink:href="https://wiki.didosolutions.com/fxdemo/99_part_annexes/annex-b-terms-and-definitions/l/logical_communication_endpoint" text:style-name="Internet_20_link" text:visited-style-name="Visited_20_Internet_20_Link">Logical Communication Endpoints</text:a>, <text:a xlink:type="simple" xlink:href="https://wiki.didosolutions.com/fxdemo/99_part_annexes/annex-b-terms-and-definitions/l/logical_data_structure_definition" text:style-name="Internet_20_link" text:visited-style-name="Visited_20_Internet_20_Link">Logical Data Structure Definitions</text:a>,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s</text:a>, Logical Runtime Planes, Logical Interaction Patterns, Logical Governance relationships, and Logical Traceability relationships.</text:p>
      <text:p text:style-name="Text_20_body">An Implementation Profile / PSM does not redefine the conceptual architecture from Part 1 or the Logical Architecture in this part. It provides technology-specific mappings from logical elements to implementation arte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04:15</meta:creation-date>
    <dc:creator>Generated</dc:creator>
    <dc:date>2026-08-24T07::04:15</dc:date>
    <dc:language>en-US</dc:language>
    <meta:editing-cycles>1</meta:editing-cycles>
    <meta:editing-duration>PT0S</meta:editing-duration>
    <dc:title>fxdemo:02-part:14-relationship-to-implementation-profiles-psm:14-1-overview:start</dc:title>
  </office:meta>
</office:document-meta>
</file>