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3-relationship-to-domain-logical-profiles:13-6-boundary-between-part-2-and-domain-logical-profiles:start"/><text:bookmark-start text:name="__RefHeading___boundary_between_part_2_and_domain_logical_profiles_1"/><text:bookmark-start text:name="boundary_between_part_2_and_domain_logical_profiles"/>13.6 Boundary Between Part 2 and Domain Logical Profiles<text:bookmark-end text:name="__RefHeading___boundary_between_part_2_and_domain_logical_profiles_1"/><text:bookmark-end text:name="boundary_between_part_2_and_domain_logical_profile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Part 2 defines the reusable, distributed, node-based Logical Architecture / PIM. Domain Logical Profiles specialise that Logical Architecture for specific financial Domains.</text:p>
      <text:p text:style-name="Text_20_body">Part 2 defines logical concepts and patterns that apply across financial Domains. A Domain Logical Profile defines Domain-specific logical content. This boundary prevents Domain-specific details from becoming part of the reusable logical foundation.</text:p>
      <text:p text:style-name="Text_20_body">When a Domain Logical Profile introduces a Domain-specific logical element, it identifies:</text:p>
      <text:p text:style-name="Text_20_body">The inherited Part 2 logical element it specialisesThe Domain-specific reason for the specialisationClassification Path and Domain scopeAffected <text:a xlink:type="simple" xlink:href="https://wiki.didosolutions.com/dido/99_annexes/annex-b-terms-and-definitions/l/logical_node" text:style-name="Internet_20_link" text:visited-style-name="Visited_20_Internet_20_Link">Logical Nodes</text:a>, 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, <text:a xlink:type="simple" xlink:href="https://wiki.didosolutions.com/dido/99_annexes/annex-b-terms-and-definitions/l/logical_data_structure_definition" text:style-name="Internet_20_link" text:visited-style-name="Visited_20_Internet_20_Link">Logical Data Structure Definitions</text:a>, Runtime Planes, and interaction patternsGovernance and <text:a xlink:type="simple" xlink:href="https://wiki.didosolutions.com/dido/99_annexes/annex-b-terms-and-definitions/l/logical_compatibility" text:style-name="Internet_20_link" text:visited-style-name="Visited_20_Internet_20_Link">compatibility</text:a> impact<text:a xlink:type="simple" xlink:href="https://wiki.didosolutions.com/dido/99_annexes/annex-b-terms-and-definitions/t/traceability" text:style-name="Internet_20_link" text:visited-style-name="Visited_20_Internet_20_Link">Traceability</text:a> and <text:a xlink:type="simple" xlink:href="https://wiki.didosolutions.com/dido/99_annexes/annex-b-terms-and-definitions/e/evidence" text:style-name="Internet_20_link" text:visited-style-name="Visited_20_Internet_20_Link">Evidence</text:a> expectationsThis boundary allows multiple Domain Logical Profiles to share the same Logical Architecture / PIM while preserving Domain-specific meaning and reviewabil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45:30</meta:creation-date>
    <dc:creator>Generated</dc:creator>
    <dc:date>2026-08-24T16::45:30</dc:date>
    <dc:language>en-US</dc:language>
    <meta:editing-cycles>1</meta:editing-cycles>
    <meta:editing-duration>PT0S</meta:editing-duration>
    <dc:title>fxdemo:02-part:13-relationship-to-domain-logical-profiles:13-6-boundary-between-part-2-and-domain-logical-profiles:start</dc:title>
  </office:meta>
</office:document-meta>
</file>