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3-relationship-to-domain-logical-profiles:13-5-relationship-to-the-fx-demo-logical-profile:start"/><text:bookmark-start text:name="__RefHeading___relationship_to_the_fx_demo_logical_profile_1"/><text:bookmark-start text:name="relationship_to_the_fx_demo_logical_profile"/>13.5 Relationship to the FX Demo Logical Profile<text:bookmark-end text:name="__RefHeading___relationship_to_the_fx_demo_logical_profile_1"/><text:bookmark-end text:name="relationship_to_the_fx_demo_logical_profi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FX Demo Logical Profile provides the initial Domain Logical Profile for the Financial Systems Archetype.</text:p>
      <text:p text:style-name="Text_20_body">The FX Demo Logical Profile specialises this distributed, node-based Logical Architecture / PIM for the Foreign Exchange Domain within the Finance Ecosphere and Monetary Ecosystem. It inherits the Logical Architecture defined in this part. It adds FX-specific <text:a xlink:type="simple" xlink:href="https://wiki.didosolutions.com/fxdemo/99_part_annexes/annex-b-terms-and-definitions/l/logical_node" text:style-name="Internet_20_link" text:visited-style-name="Visited_20_Internet_20_Link">Logical Nodes</text:a>, FX-specific <text:a xlink:type="simple" xlink:href="https://wiki.didosolutions.com/fxdemo/99_part_annexes/annex-b-terms-and-definitions/l/logical_node_role" text:style-name="Internet_20_link" text:visited-style-name="Visited_20_Internet_20_Link">Node Roles</text:a>, FX-specific <text:a xlink:type="simple" xlink:href="https://wiki.didosolutions.com/fxdemo/99_part_annexes/annex-b-terms-and-definitions/l/logical_communication_endpoint" text:style-name="Internet_20_link" text:visited-style-name="Visited_20_Internet_20_Link">Communication Endpoints</text:a>, FX-specific <text:a xlink:type="simple" xlink:href="https://wiki.didosolutions.com/fxdemo/99_part_annexes/annex-b-terms-and-definitions/l/logical_data_structure_definition" text:style-name="Internet_20_link" text:visited-style-name="Visited_20_Internet_20_Link">Data Structure Definitions</text:a>, FX-specific interaction patterns, FX-specific lifecycle concerns, and FX-specific <text:a xlink:type="simple" xlink:href="https://wiki.didosolutions.com/fxdemo/99_part_annexes/annex-b-terms-and-definitions/t/traceability" text:style-name="Internet_20_link" text:visited-style-name="Visited_20_Internet_20_Link">Traceability</text:a> and <text:a xlink:type="simple" xlink:href="https://wiki.didosolutions.com/fxdemo/99_part_annexes/annex-b-terms-and-definitions/e/evidence" text:style-name="Internet_20_link" text:visited-style-name="Visited_20_Internet_20_Link">Evidence</text:a> expectations.</text:p>
      <text:p text:style-name="Text_20_body">The FX Demo Logical Profile belongs in Part 3. It does not belong in this part because Part 2 defines the reusable Logical Architecture that Domain Logical Profiles specialis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1:17</meta:creation-date>
    <dc:creator>Generated</dc:creator>
    <dc:date>2026-08-23T22::51:17</dc:date>
    <dc:language>en-US</dc:language>
    <meta:editing-cycles>1</meta:editing-cycles>
    <meta:editing-duration>PT0S</meta:editing-duration>
    <dc:title>fxdemo:02-part:13-relationship-to-domain-logical-profiles:13-5-relationship-to-the-fx-demo-logical-profile:start</dc:title>
  </office:meta>
</office:document-meta>
</file>