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3-relationship-to-domain-logical-profiles:13-2-how-domain-profiles-specialise-the-logical-architecture:start"/><text:bookmark-start text:name="__RefHeading___how_domain_profiles_specialise_the_logical_architecture_1"/><text:bookmark-start text:name="how_domain_profiles_specialise_the_logical_architecture"/>13.2 How Domain Profiles Specialise the Logical Architecture<text:bookmark-end text:name="__RefHeading___how_domain_profiles_specialise_the_logical_architecture_1"/><text:bookmark-end text:name="how_domain_profiles_specialise_the_logical_architectur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Domain Logical Profile specialises the Logical Architecture / PIM by applying it to a defined Classification Path and financial Domain.</text:p>
      <text:p text:style-name="Text_20_body">The Domain Logical Profile identifies the Domain it addresses, the logical <text:a xlink:type="simple" xlink:href="https://wiki.didosolutions.com/dido/99_annexes/annex-b-terms-and-definitions/l/logical_node" text:style-name="Internet_20_link" text:visited-style-name="Visited_20_Internet_20_Link">Nodes</text:a> that participate in that Domain, the logical <text:a xlink:type="simple" xlink:href="https://wiki.didosolutions.com/dido/99_annexes/annex-b-terms-and-definitions/l/logical_node_role" text:style-name="Internet_20_link" text:visited-style-name="Visited_20_Internet_20_Link">Node Roles</text:a> those Nodes perform, the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those Nodes use, the logical <text:a xlink:type="simple" xlink:href="https://wiki.didosolutions.com/dido/99_annexes/annex-b-terms-and-definitions/l/logical_data_structure_definition" text:style-name="Internet_20_link" text:visited-style-name="Visited_20_Internet_20_Link">Data Structure Definitions</text:a> that govern exchanged information, the logical Runtime Planes that classify interactions, and the logical <text:a xlink:type="simple" xlink:href="https://wiki.didosolutions.com/dido/99_annexes/annex-b-terms-and-definitions/t/traceability" text:style-name="Internet_20_link" text:visited-style-name="Visited_20_Internet_20_Link">Traceability</text:a> relationships that support review.</text:p>
      <text:p text:style-name="Text_20_body">The Domain Logical Profile also identifies inherited logical elements and specialised logical elements. Inherited logical elements remain unchanged from this part. Specialised logical elements add Domain-specific responsibilities, structures, interactions, constraints, or <text:a xlink:type="simple" xlink:href="https://wiki.didosolutions.com/dido/99_annexes/annex-b-terms-and-definitions/e/evidence" text:style-name="Internet_20_link" text:visited-style-name="Visited_20_Internet_20_Link">Evidence</text:a> expectations while preserving the logical meaning defined he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1:29</meta:creation-date>
    <dc:creator>Generated</dc:creator>
    <dc:date>2026-08-24T14::01:29</dc:date>
    <dc:language>en-US</dc:language>
    <meta:editing-cycles>1</meta:editing-cycles>
    <meta:editing-duration>PT0S</meta:editing-duration>
    <dc:title>fxdemo:02-part:13-relationship-to-domain-logical-profiles:13-2-how-domain-profiles-specialise-the-logical-architecture:start</dc:title>
  </office:meta>
</office:document-meta>
</file>