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3-relationship-to-domain-logical-profiles:13-1-overview:start"/><text:bookmark-start text:name="__RefHeading___overview_1"/><text:bookmark-start text:name="overview"/>13.1 Overview<text:bookmark-end text:name="__RefHeading___overview_1"/><text:bookmark-end text:name="overview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A Domain Logical Profile specialises the distributed, node-based Logical Architecture / PIM for a specific financial Domain.</text:p>
      <text:p text:style-name="Text_20_body">This part defines reusable platform-independent logical structures, relationships, responsibilities, constraints, information flows, interaction patterns, governance relationships, and <text:a xlink:type="simple" xlink:href="https://wiki.didosolutions.com/dido/99_annexes/annex-b-terms-and-definitions/t/traceability" text:style-name="Internet_20_link" text:visited-style-name="Visited_20_Internet_20_Link">Traceability</text:a> relationships. A Domain Logical Profile applies those logical structures to a specific Domain, such as Foreign Exchange, Commercial Paper, regulatory reporting, supervisory monitoring, or another financial structured-information processing Domain.</text:p>
      <text:p text:style-name="Text_20_body">A Domain Logical Profile preserves the conceptual definitions from Part 1 and the Logical Architecture defined in this part. It adds domain-specific logical detail without introducing implementation technologies, deployment artefacts, runtime scripts, product choices, or <text:a xlink:type="simple" xlink:href="https://wiki.didosolutions.com/dido/99_annexes/annex-b-terms-and-definitions/e/evidence" text:style-name="Internet_20_link" text:visited-style-name="Visited_20_Internet_20_Link">Evidence</text:a>-capture procedur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43:25</meta:creation-date>
    <dc:creator>Generated</dc:creator>
    <dc:date>2026-08-24T04::43:25</dc:date>
    <dc:language>en-US</dc:language>
    <meta:editing-cycles>1</meta:editing-cycles>
    <meta:editing-duration>PT0S</meta:editing-duration>
    <dc:title>fxdemo:02-part:13-relationship-to-domain-logical-profiles:13-1-overview:start</dc:title>
  </office:meta>
</office:document-meta>
</file>