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2-logical-traceability-model:12-7-logical-interaction-traceability:start"/><text:bookmark-start text:name="__RefHeading___logical_interaction_traceability_1"/><text:bookmark-start text:name="logical_interaction_traceability"/>12.7 Logical Interaction Traceability<text:bookmark-end text:name="__RefHeading___logical_interaction_traceability_1"/><text:bookmark-end text:name="logical_interaction_traceability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l/logical_interaction_traceability" text:style-name="Internet_20_link" text:visited-style-name="Visited_20_Internet_20_Link"> Logical Interaction Traceability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1::53:55</meta:creation-date>
    <dc:creator>Generated</dc:creator>
    <dc:date>2026-08-22T21::53:55</dc:date>
    <dc:language>en-US</dc:language>
    <meta:editing-cycles>1</meta:editing-cycles>
    <meta:editing-duration>PT0S</meta:editing-duration>
    <dc:title>fxdemo:02-part:12-logical-traceability-model:12-7-logical-interaction-traceability:start</dc:title>
  </office:meta>
</office:document-meta>
</file>