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4-logical-endpoint-traceability:start"/><text:bookmark-start text:name="__RefHeading___logical_endpoint_traceability_1"/><text:bookmark-start text:name="logical_endpoint_traceability"/>12.4 Logical Endpoint Traceability<text:bookmark-end text:name="__RefHeading___logical_endpoint_traceability_1"/><text:bookmark-end text:name="logical_endpoint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endpoint_traceability" text:style-name="Internet_20_link" text:visited-style-name="Visited_20_Internet_20_Link"> Logical Endpoint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46:15</meta:creation-date>
    <dc:creator>Generated</dc:creator>
    <dc:date>2026-08-22T21::46:15</dc:date>
    <dc:language>en-US</dc:language>
    <meta:editing-cycles>1</meta:editing-cycles>
    <meta:editing-duration>PT0S</meta:editing-duration>
    <dc:title>fxdemo:02-part:12-logical-traceability-model:12-4-logical-endpoint-traceability:start</dc:title>
  </office:meta>
</office:document-meta>
</file>