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2-logical-traceability-model:12-2-part-1-concept-to-part-2-logical-element:start"/><text:bookmark-start text:name="__RefHeading___part_1_concept_to_part_2_logical_element_1"/><text:bookmark-start text:name="part_1_concept_to_part_2_logical_element"/>12.2 Part 1 Concept to Part 2 Logical Element<text:bookmark-end text:name="__RefHeading___part_1_concept_to_part_2_logical_element_1"/><text:bookmark-end text:name="part_1_concept_to_part_2_logical_element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dido_99_annexes/annex-b-terms-and-definitions/p/part_1_concept_to_part_2_logical_element" text:style-name="Internet_20_link" text:visited-style-name="Visited_20_Internet_20_Link"> Part 1 Concept to Part 2 Logical Eleme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41:18</meta:creation-date>
    <dc:creator>Generated</dc:creator>
    <dc:date>2026-08-24T07::41:18</dc:date>
    <dc:language>en-US</dc:language>
    <meta:editing-cycles>1</meta:editing-cycles>
    <meta:editing-duration>PT0S</meta:editing-duration>
    <dc:title>fxdemo:02-part:12-logical-traceability-model:12-2-part-1-concept-to-part-2-logical-element:start</dc:title>
  </office:meta>
</office:document-meta>
</file>