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2-logical-traceability-model:12-1-overview:start"/><text:bookmark-start text:name="__RefHeading___overview_1"/><text:bookmark-start text:name="overview"/>12.1 Overview<text:bookmark-end text:name="__RefHeading___overview_1"/><text:bookmark-end text:name="overview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Traceability Model defines how the distributed, node-based Logical Architecture / PIM preserves relationships among Part 1 conceptual elements, Part 2 logical elements, domain-profile specialisations, implementation mappings, deployment artifacts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Logical <text:a xlink:type="simple" xlink:href="https://wiki.didosolutions.com/dido/99_annexes/annex-b-terms-and-definitions/t/traceability" text:style-name="Internet_20_link" text:visited-style-name="Visited_20_Internet_20_Link">Traceability</text:a> allows authors and reviewers to follow a concern from conceptual meaning to logical structure. It also prepares later parts to trace logical elements to implementation artifacts, deployment artifacts, test scenarios, runtime observations, and <text:a xlink:type="simple" xlink:href="https://wiki.didosolutions.com/dido/99_annexes/annex-b-terms-and-definitions/e/evidence" text:style-name="Internet_20_link" text:visited-style-name="Visited_20_Internet_20_Link">Evidence</text:a> records.</text:p>
      <text:p text:style-name="Text_20_body">The Logical Traceability Model does not prescribe a traceability tool, repository structure, modeling notation, requirements-management system, issue tracker, metadata format, or evidence store. Implementation and governance profiles select mechanisms that realize logical <text:a xlink:type="simple" xlink:href="https://wiki.didosolutions.com/dido/99_annexes/annex-b-terms-and-definitions/t/traceability" text:style-name="Internet_20_link" text:visited-style-name="Visited_20_Internet_20_Link">Traceability</text:a> for a specific implementation context.</text:p>
      <text:p text:style-name="Text_20_body">Figure 12-1 summarises the logical traceability chain.</text:p>
      <text:p text:style-name="Preformatted_20_Text">Part 1 Conceptual Element<text:line-break/>└── Part 2 Logical Element / PIM<text:line-break/><text:s text:c="4"/>└── Domain Logical Profile Element<text:line-break/><text:s text:c="8"/>└── Implementation Artifact / PSM<text:line-break/><text:s text:c="12"/>└── Deployment Artifact<text:line-break/><text:s text:c="16"/>└── Evidence</text:p>
      <text:p text:style-name="Text_20_body">Figure 12-1:	Logical traceability chain from concept to evidence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6:16</meta:creation-date>
    <dc:creator>Generated</dc:creator>
    <dc:date>2026-08-24T07::56:16</dc:date>
    <dc:language>en-US</dc:language>
    <meta:editing-cycles>1</meta:editing-cycles>
    <meta:editing-duration>PT0S</meta:editing-duration>
    <dc:title>fxdemo:02-part:12-logical-traceability-model:12-1-overview:start</dc:title>
  </office:meta>
</office:document-meta>
</file>