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7-logical-policy-constraints:start"/><text:bookmark-start text:name="__RefHeading___logical_policy_constraints_1"/><text:bookmark-start text:name="logical_policy_constraints"/>Logical Policy Constraints<text:bookmark-end text:name="__RefHeading___logical_policy_constraints_1"/><text:bookmark-end text:name="logical_policy_constrai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policy_constraints" text:style-name="Internet_20_link" text:visited-style-name="Visited_20_Internet_20_Link"> Logical Policy Constraint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14:10</meta:creation-date>
    <dc:creator>Generated</dc:creator>
    <dc:date>2026-08-24T06::14:10</dc:date>
    <dc:language>en-US</dc:language>
    <meta:editing-cycles>1</meta:editing-cycles>
    <meta:editing-duration>PT0S</meta:editing-duration>
    <dc:title>fxdemo:02-part:11-logical-governance-model:11-7-logical-policy-constraints:start</dc:title>
  </office:meta>
</office:document-meta>
</file>