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1-logical-governance-model:11-4-logical-compatibility:start"/><text:bookmark-start text:name="__RefHeading___logical_compatibility_1"/><text:bookmark-start text:name="logical_compatibility"/>11.4 Logical Compatibility<text:bookmark-end text:name="__RefHeading___logical_compatibility_1"/><text:bookmark-end text:name="logical_compatibility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fxdemo/99_part_annexes/annex-b-terms-and-definitions/l/logical_compatibility" text:style-name="Internet_20_link" text:visited-style-name="Visited_20_Internet_20_Link"> Logical Compatibility 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25:09</meta:creation-date>
    <dc:creator>Generated</dc:creator>
    <dc:date>2026-08-22T18::25:09</dc:date>
    <dc:language>en-US</dc:language>
    <meta:editing-cycles>1</meta:editing-cycles>
    <meta:editing-duration>PT0S</meta:editing-duration>
    <dc:title>fxdemo:02-part:11-logical-governance-model:11-4-logical-compatibility:start</dc:title>
  </office:meta>
</office:document-meta>
</file>