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1-logical-governance-model:11-1-overview:start"/><text:bookmark-start text:name="__RefHeading___overview_1"/><text:bookmark-start text:name="overview"/>11.1 Overview<text:bookmark-end text:name="__RefHeading___overview_1"/><text:bookmark-end text:name="overview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Governance Model defines the platform-independent governance relationships that govern definitions, versions, compatibility, admission, <text:a xlink:type="simple" xlink:href="https://wiki.didosolutions.com/fxdemo/dido_99_annexes/annex-b-terms-and-definitions/l/logical_policy_constraints" text:style-name="Internet_20_link" text:visited-style-name="Visited_20_Internet_20_Link">policy constraints</text:a>, change, and review within the distributed, node-based Logical Architecture / PIM.</text:p>
      <text:p text:style-name="Text_20_body">Logical governance ensures that <text:a xlink:type="simple" xlink:href="https://wiki.didosolutions.com/fxdemo/dido_99_annexes/annex-b-terms-and-definitions/l/logical_node" text:style-name="Internet_20_link" text:visited-style-name="Visited_20_Internet_20_Link">Logical Nodes</text:a>, <text:a xlink:type="simple" xlink:href="https://wiki.didosolutions.com/fxdemo/dido_99_annexes/annex-b-terms-and-definitions/l/logical_communication_endpoint" text:style-name="Internet_20_link" text:visited-style-name="Visited_20_Internet_20_Link">Logical Communication Endpoints</text:a>, <text:a xlink:type="simple" xlink:href="https://wiki.didosolutions.com/fxdemo/dido_99_annexes/annex-b-terms-and-definitions/l/logical_data_structure_definition" text:style-name="Internet_20_link" text:visited-style-name="Visited_20_Internet_20_Link">Logical Data Structure Definitions</text:a>, Logical Runtime Planes, Logical Interaction Patterns, and logical traceability relationships evolve in a controlled and reviewable way.</text:p>
      <text:p text:style-name="Text_20_body">The Logical Governance Model does not prescribe a repository, workflow tool, policy engine, approval system, access-control product, configuration system, or runtime governance service. Implementation and deployment profiles select mechanisms that realise logical governance for a specific implementation contex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5:53</meta:creation-date>
    <dc:creator>Generated</dc:creator>
    <dc:date>2026-08-23T22::25:53</dc:date>
    <dc:language>en-US</dc:language>
    <meta:editing-cycles>1</meta:editing-cycles>
    <meta:editing-duration>PT0S</meta:editing-duration>
    <dc:title>fxdemo:02-part:11-logical-governance-model:11-1-overview:start</dc:title>
  </office:meta>
</office:document-meta>
</file>