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0-logical-interaction-patterns:10-7-acknowledge-control-command:start"/><text:bookmark-start text:name="__RefHeading___acknowledge_control_command_1"/><text:bookmark-start text:name="acknowledge_control_command"/>10.7 Acknowledge Control Command<text:bookmark-end text:name="__RefHeading___acknowledge_control_command_1"/><text:bookmark-end text:name="acknowledge_control_command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Acknowledge Control Command pattern allows a <text:a xlink:type="simple" xlink:href="https://wiki.didosolutions.com/fxdemo/99_part_annexes/annex-b-terms-and-definitions/l/logical_node" text:style-name="Internet_20_link" text:visited-style-name="Visited_20_Internet_20_Link">Logical Node</text:a> to report receipt, acceptance, rejection, completion, failure, or outcome of a <text:a xlink:type="simple" xlink:href="https://wiki.didosolutions.com/fxdemo/99_part_annexes/annex-b-terms-and-definitions/l/logical_command" text:style-name="Internet_20_link" text:visited-style-name="Visited_20_Internet_20_Link">Logical Command</text:a>.</text:p>
      <text:p text:style-name="Text_20_body">A command-consuming <text:a xlink:type="simple" xlink:href="https://wiki.didosolutions.com/fxdemo/99_part_annexes/annex-b-terms-and-definitions/l/logical_node" text:style-name="Internet_20_link" text:visited-style-name="Visited_20_Internet_20_Link">Logical Node</text:a> produces a Logical Acknowledgement. The acknowledgement identifies the original command, the acknowledging <text:a xlink:type="simple" xlink:href="https://wiki.didosolutions.com/fxdemo/99_part_annexes/annex-b-terms-and-definitions/l/logical_node" text:style-name="Internet_20_link" text:visited-style-name="Visited_20_Internet_20_Link">Logical Node</text:a>, the acknowledgement status, timestamp, reason, resulting lifecycle state, and provenance or <text:a xlink:type="simple" xlink:href="https://wiki.didosolutions.com/fxdemo/99_part_annexes/annex-b-terms-and-definitions/e/evidence" text:style-name="Internet_20_link" text:visited-style-name="Visited_20_Internet_20_Link">Evidence</text:a> reference.</text:p>
      <text:p text:style-name="Text_20_body">The interaction belongs primarily to the <text:a xlink:type="simple" xlink:href="https://wiki.didosolutions.com/fxdemo/99_part_annexes/annex-b-terms-and-definitions/l/logical_control_plane" text:style-name="Internet_20_link" text:visited-style-name="Visited_20_Internet_20_Link">Logical Control Plane</text:a>. It also supports the <text:a xlink:type="simple" xlink:href="https://wiki.didosolutions.com/fxdemo/99_part_annexes/annex-b-terms-and-definitions/l/logical_health_and_observability_plane" text:style-name="Internet_20_link" text:visited-style-name="Visited_20_Internet_20_Link">Logical Health and Observability Plane</text:a> when the acknowledgement reports operational state, and the <text:a xlink:type="simple" xlink:href="https://wiki.didosolutions.com/fxdemo/99_part_annexes/annex-b-terms-and-definitions/l/logical_audit_and_provenance_plane" text:style-name="Internet_20_link" text:visited-style-name="Visited_20_Internet_20_Link">Logical Audit and Provenance Plane</text:a> when the architecture records command outcome.</text:p>
      <text:p text:style-name="Text_20_body">Table 10-6:	Acknowledge Control Command logical interaction pattern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Logical treatment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l/logical_control_plane" text:style-name="Internet_20_link" text:visited-style-name="Visited_20_Internet_20_Link">Logical Control Plane</text:a> </text:p>
          </table:table-cell>
        </table:table-row>
        <table:table-row>
          <table:table-cell office:value-type="string" table:style-name="tablecell">
            <text:p text:style-name="tablealignleft"> Producing Logical Node Role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c/command_consumer_role" text:style-name="Internet_20_link" text:visited-style-name="Visited_20_Internet_20_Link">Command Consumer</text:a>, Managed Node, Worker Node, or Controlled Node </text:p>
          </table:table-cell>
        </table:table-row>
        <table:table-row>
          <table:table-cell office:value-type="string" table:style-name="tablecell">
            <text:p text:style-name="tablealignleft"> Consuming Logical Node Role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c/command_producer_role" text:style-name="Internet_20_link" text:visited-style-name="Visited_20_Internet_20_Link">Command Producer</text:a>, Control Node, Coordinator, or Operator-facing Node </text:p>
          </table:table-cell>
        </table:table-row>
        <table:table-row>
          <table:table-cell office:value-type="string" table:style-name="tablecell">
            <text:p text:style-name="tablealignleft"> Primary information </text:p>
          </table:table-cell>
          <table:table-cell office:value-type="string" table:style-name="tablecell">
            <text:p text:style-name="tablealignleft"> Logical Acknowledgement </text:p>
          </table:table-cell>
        </table:table-row>
        <table:table-row>
          <table:table-cell office:value-type="string" table:style-name="tablecell">
            <text:p text:style-name="tablealignleft"> Supporting information </text:p>
          </table:table-cell>
          <table:table-cell office:value-type="string" table:style-name="tablecell">
            <text:p text:style-name="tablealignleft"> Command identifier, acknowledgement status, reason, timestamp, resulting lifecycle state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Acknowledgement traces to the original command, acknowledging <text:a xlink:type="simple" xlink:href="https://wiki.didosolutions.com/fxdemo/99_part_annexes/annex-b-terms-and-definitions/l/logical_node" text:style-name="Internet_20_link" text:visited-style-name="Visited_20_Internet_20_Link">Logical Node</text:a>, outcome, and related lifecycle state. </text:p>
          </table:table-cell>
        </table:table-row>
        <table:table-row>
          <table:table-cell office:value-type="string" table:style-name="tablecell">
            <text:p text:style-name="tablealignleft"> Evidence expectation </text:p>
          </table:table-cell>
          <table:table-cell office:value-type="string" table:style-name="tablecell">
            <text:p text:style-name="tablealignleft"> Acknowledgement record supports review of command handling and operational accountability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9:04</meta:creation-date>
    <dc:creator>Generated</dc:creator>
    <dc:date>2026-08-24T02::59:04</dc:date>
    <dc:language>en-US</dc:language>
    <meta:editing-cycles>1</meta:editing-cycles>
    <meta:editing-duration>PT0S</meta:editing-duration>
    <dc:title>fxdemo:02-part:10-logical-interaction-patterns:10-7-acknowledge-control-command:start</dc:title>
  </office:meta>
</office:document-meta>
</file>