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5-subscribe-to-domain-information:start"/><text:bookmark-start text:name="__RefHeading___subscribe_to_domain_information_1"/><text:bookmark-start text:name="subscribe_to_domain_information"/>10.5 Subscribe to Domain Information<text:bookmark-end text:name="__RefHeading___subscribe_to_domain_information_1"/><text:bookmark-end text:name="subscribe_to_domain_information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Subscribe to Domain Information pattern allows a <text:a xlink:type="simple" xlink:href="https://wiki.didosolutions.com/fxdemo/99_part_annexes/annex-b-terms-and-definitions/l/logical_node" text:style-name="Internet_20_link" text:visited-style-name="Visited_20_Internet_20_Link">Logical Node</text:a> to receive domain, financial, analytical, lifecycle, validation, or derived information through a <text:a xlink:type="simple" xlink:href="https://wiki.didosolutions.com/fxdemo/99_part_annexes/annex-b-terms-and-definitions/l/logical_communication_endpoint" text:style-name="Internet_20_link" text:visited-style-name="Visited_20_Internet_20_Link">Logical Communication Endpoint</text:a>.</text:p>
      <text:p text:style-name="Text_20_body">A subscribing <text:a xlink:type="simple" xlink:href="https://wiki.didosolutions.com/fxdemo/99_part_annexes/annex-b-terms-and-definitions/l/logical_node" text:style-name="Internet_20_link" text:visited-style-name="Visited_20_Internet_20_Link">Logical Node</text:a> consumes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 governed by a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. The subscription identifies the consuming <text:a xlink:type="simple" xlink:href="https://wiki.didosolutions.com/fxdemo/99_part_annexes/annex-b-terms-and-definitions/l/logical_node" text:style-name="Internet_20_link" text:visited-style-name="Visited_20_Internet_20_Link">Logical Node</text:a>, endpoint, expected information structure, Runtime Plane, compatibility expectations, and <text:a xlink:type="simple" xlink:href="https://wiki.didosolutions.com/fxdemo/99_part_annexes/annex-b-terms-and-definitions/t/traceability" text:style-name="Internet_20_link" text:visited-style-name="Visited_20_Internet_20_Link">Traceability</text:a> expectations.</text:p>
      <text:p text:style-name="Text_20_body">The interaction belongs primarily to the <text:a xlink:type="simple" xlink:href="https://wiki.didosolutions.com/fxdemo/99_part_annexes/annex-b-terms-and-definitions/l/logical_data_plane" text:style-name="Internet_20_link" text:visited-style-name="Visited_20_Internet_20_Link">Logical Data Plane</text:a>. It also supports the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when the architecture records consumption, processing, or downstream use.</text:p>
      <text:p text:style-name="Text_20_body">Table 10-4:	Subscribe to Domain Information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p/publisher_role" text:style-name="Internet_20_link" text:visited-style-name="Visited_20_Internet_20_Link">Publisher</text:a>, <text:a xlink:type="simple" xlink:href="https://wiki.didosolutions.com/fxdemo/99_part_annexes/annex-b-terms-and-definitions/e/event_producer_role" text:style-name="Internet_20_link" text:visited-style-name="Visited_20_Internet_20_Link">Event Producer</text:a>, Assertion Producer, or Domain Information Producer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s/subscriber_role" text:style-name="Internet_20_link" text:visited-style-name="Visited_20_Internet_20_Link">Subscriber</text:a>, <text:a xlink:type="simple" xlink:href="https://wiki.didosolutions.com/fxdemo/99_part_annexes/annex-b-terms-and-definitions/e/event_consumer_role" text:style-name="Internet_20_link" text:visited-style-name="Visited_20_Internet_20_Link">Event Consumer</text:a>, Validator, Interpreter, Auditor, or Oversight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event" text:style-name="Internet_20_link" text:visited-style-name="Visited_20_Internet_20_Link">Logical Event</text:a>, <text:a xlink:type="simple" xlink:href="https://wiki.didosolutions.com/fxdemo/99_part_annexes/annex-b-terms-and-definitions/l/logical_message" text:style-name="Internet_20_link" text:visited-style-name="Visited_20_Internet_20_Link">Logical Message</text:a>, <text:a xlink:type="simple" xlink:href="https://wiki.didosolutions.com/fxdemo/99_part_annexes/annex-b-terms-and-definitions/l/logical_assertion" text:style-name="Internet_20_link" text:visited-style-name="Visited_20_Internet_20_Link">Logical Assertion</text:a>, or <text:a xlink:type="simple" xlink:href="https://wiki.didosolutions.com/fxdemo/99_part_annexes/annex-b-terms-and-definitions/l/logical_record" text:style-name="Internet_20_link" text:visited-style-name="Visited_20_Internet_20_Link">Logical Record</text:a>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Consuming <text:a xlink:type="simple" xlink:href="https://wiki.didosolutions.com/fxdemo/99_part_annexes/annex-b-terms-and-definitions/l/logical_node_identity" text:style-name="Internet_20_link" text:visited-style-name="Visited_20_Internet_20_Link">Logical Node Identity</text:a>, endpoint identity, expected information definition, compatibility metadata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Subscription traces to consuming <text:a xlink:type="simple" xlink:href="https://wiki.didosolutions.com/fxdemo/99_part_annexes/annex-b-terms-and-definitions/l/logical_node" text:style-name="Internet_20_link" text:visited-style-name="Visited_20_Internet_20_Link">Logical Node</text:a>, endpoint, expected information structure, Runtime Plane, and downstream responsibility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Captured consumption records support review of processing, <text:a xlink:type="simple" xlink:href="https://wiki.didosolutions.com/fxdemo/99_part_annexes/annex-b-terms-and-definitions/l/logical_information_lineage" text:style-name="Internet_20_link" text:visited-style-name="Visited_20_Internet_20_Link">lineage</text:a>, and accountability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5:51</meta:creation-date>
    <dc:creator>Generated</dc:creator>
    <dc:date>2026-08-24T02::05:51</dc:date>
    <dc:language>en-US</dc:language>
    <meta:editing-cycles>1</meta:editing-cycles>
    <meta:editing-duration>PT0S</meta:editing-duration>
    <dc:title>fxdemo:02-part:10-logical-interaction-patterns:10-5-subscribe-to-domain-information:start</dc:title>
  </office:meta>
</office:document-meta>
</file>