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3-report-node-status:start"/><text:bookmark-start text:name="__RefHeading___report_node_status_1"/><text:bookmark-start text:name="report_node_status"/>10.3 Report Node Status<text:bookmark-end text:name="__RefHeading___report_node_status_1"/><text:bookmark-end text:name="report_node_statu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Report Node Status pattern allows a <text:a xlink:type="simple" xlink:href="https://wiki.didosolutions.com/dido/99_annexes/annex-b-terms-and-definitions/l/logical_node" text:style-name="Internet_20_link" text:visited-style-name="Visited_20_Internet_20_Link">Logical Node</text:a> to report its operational condition.</text:p>
      <text:p text:style-name="Text_20_body">A reporting <text:a xlink:type="simple" xlink:href="https://wiki.didosolutions.com/dido/99_annexes/annex-b-terms-and-definitions/l/logical_node" text:style-name="Internet_20_link" text:visited-style-name="Visited_20_Internet_20_Link">Logical Node</text:a> provides status information such as <text:a xlink:type="simple" xlink:href="https://wiki.didosolutions.com/dido/99_annexes/annex-b-terms-and-definitions/l/logical_node_identity" text:style-name="Internet_20_link" text:visited-style-name="Visited_20_Internet_20_Link">Logical Node Identity</text:a>, lifecycle state, health condition, timestamp, status reason, warning or failure condition, recovery state, and provenance reference.</text:p>
      <text:p text:style-name="Text_20_body">The interaction belongs primarily to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. It also supports the <text:a xlink:type="simple" xlink:href="https://wiki.didosolutions.com/dido/99_annexes/annex-b-terms-and-definitions/l/logical_control_plane" text:style-name="Internet_20_link" text:visited-style-name="Visited_20_Internet_20_Link">Logical Control Plane</text:a> when a status report triggers a command, and it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the architecture records status history for review, reconstruction, or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able 10-2:	Report Node Status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Status Reporting Node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Health Monitoring, Control, Oversight, or Audit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Node status report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node_identity" text:style-name="Internet_20_link" text:visited-style-name="Visited_20_Internet_20_Link">Logical Node Identity</text:a>, lifecycle state, timestamp, status reason, warning or failure condition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Status report traces to the reporting <text:a xlink:type="simple" xlink:href="https://wiki.didosolutions.com/dido/99_annexes/annex-b-terms-and-definitions/l/logical_node" text:style-name="Internet_20_link" text:visited-style-name="Visited_20_Internet_20_Link">Logical Node</text:a> and relevant lifecycle state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Captured status reports support operational review, recovery analysis, and <text:a xlink:type="simple" xlink:href="https://wiki.didosolutions.com/dido/99_annexes/annex-b-terms-and-definitions/e/evidence" text:style-name="Internet_20_link" text:visited-style-name="Visited_20_Internet_20_Link">Evidence</text:a> of <text:a xlink:type="simple" xlink:href="https://wiki.didosolutions.com/dido/99_annexes/annex-b-terms-and-definitions/n/financial_node" text:style-name="Internet_20_link" text:visited-style-name="Visited_20_Internet_20_Link">Node</text:a> condi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2:42</meta:creation-date>
    <dc:creator>Generated</dc:creator>
    <dc:date>2026-08-24T00::12:42</dc:date>
    <dc:language>en-US</dc:language>
    <meta:editing-cycles>1</meta:editing-cycles>
    <meta:editing-duration>PT0S</meta:editing-duration>
    <dc:title>fxdemo:02-part:10-logical-interaction-patterns:10-3-report-node-status:start</dc:title>
  </office:meta>
</office:document-meta>
</file>