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9-logical-runtime-plane-model:start"/><text:bookmark-start text:name="__RefHeading___logical_runtime_plane_model_1"/><text:bookmark-start text:name="logical_runtime_plane_model"/>9. Logical Runtime Plane Model<text:bookmark-end text:name="__RefHeading___logical_runtime_plane_model_1"/><text:bookmark-end text:name="logical_runtime_plane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0:16</meta:creation-date>
    <dc:creator>Generated</dc:creator>
    <dc:date>2026-08-22T16::00:16</dc:date>
    <dc:language>en-US</dc:language>
    <meta:editing-cycles>1</meta:editing-cycles>
    <meta:editing-duration>PT0S</meta:editing-duration>
    <dc:title>fxdemo:02-part:09-logical-runtime-plane-model:start</dc:title>
  </office:meta>
</office:document-meta>
</file>