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9-logical-runtime-plane-model:09-4-logical-health-and-observability-plane:start"/><text:bookmark-start text:name="__RefHeading___logical_health_and_observability_plane_1"/><text:bookmark-start text:name="logical_health_and_observability_plane"/>9.4 Logical Health and Observability Plane<text:bookmark-end text:name="__RefHeading___logical_health_and_observability_plane_1"/><text:bookmark-end text:name="logical_health_and_observability_plan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dido_99_annexes/annex-b-terms-and-definitions/l/logical_health_and_observability_plane" text:style-name="Internet_20_link" text:visited-style-name="Visited_20_Internet_20_Link"> Logical Health and Observability Plan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01:43</meta:creation-date>
    <dc:creator>Generated</dc:creator>
    <dc:date>2026-08-24T03::01:43</dc:date>
    <dc:language>en-US</dc:language>
    <meta:editing-cycles>1</meta:editing-cycles>
    <meta:editing-duration>PT0S</meta:editing-duration>
    <dc:title>fxdemo:02-part:09-logical-runtime-plane-model:09-4-logical-health-and-observability-plane:start</dc:title>
  </office:meta>
</office:document-meta>
</file>