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2-part:09-logical-runtime-plane-model:09-1-overview:start"/><text:bookmark-start text:name="__RefHeading___overview_1"/><text:bookmark-start text:name="overview"/>9.1 Overview<text:bookmark-end text:name="__RefHeading___overview_1"/><text:bookmark-end text:name="overview"/></text:h>
      <text:p text:style-name="Text_20_body"><text:a xlink:type="simple" xlink:href="https://wiki.didosolutions.com/fxdemo/02-part/start" text:style-name="Internet_20_link" text:visited-style-name="Visited_20_Internet_20_Link"> Go To Top </text:a></text:p>
      <text:p text:style-name="Text_20_body">The Logical Runtime Plane Model specialises the Part 1 <text:a xlink:type="simple" xlink:href="https://wiki.didosolutions.com/dido/99_annexes/99_annexes/annex-b-terms-and-definitions/r/runtime_plane" text:style-name="Internet_20_link" text:visited-style-name="Visited_20_Internet_20_Link">Runtime Plane</text:a> concept into platform-independent logical planes for the distributed, node-based Logical Architecture / PIM.</text:p>
      <text:p text:style-name="Text_20_body">Logical Runtime Planes classify logical interactions by architectural purpose. They help authors and reviewers distinguish operational coordination, domain information exchange, health reporting, policy-governed release, and audit/provenance activity before implementation profiles select communication technologies, deployment mechanisms, or runtime infrastructure.</text:p>
      <text:p text:style-name="Text_20_body">The Logical Runtime Plane Model does not prescribe DDS domains, DDS topics, DDS partitions, REST resource groups, RPC services, message queues, event streams, Kubernetes namespaces, network segments, security zones, or deployment environments. Implementation profiles select mechanisms to realise logical plane separation, depending on the chosen implementation approach.</text:p>
      <text:p text:style-name="Text_20_body">Figure 9-1 summarises the Logical Runtime Plane Model.</text:p>
      <text:p text:style-name="Preformatted_20_Text">Logical Runtime Planes<text:line-break/>├── Logical Control Plane<text:line-break/>├── Logical Data Plane<text:line-break/>├── Logical Health and Observability Plane<text:line-break/>├── Logical Policy and Release Plane<text:line-break/>└── Logical Audit and Provenance Plane</text:p>
      <text:p text:style-name="Text_20_body">Figure 9-1:	Logical Runtime Plane Model</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3::32:19</meta:creation-date>
    <dc:creator>Generated</dc:creator>
    <dc:date>2026-08-23T23::32:19</dc:date>
    <dc:language>en-US</dc:language>
    <meta:editing-cycles>1</meta:editing-cycles>
    <meta:editing-duration>PT0S</meta:editing-duration>
    <dc:title>fxdemo:02-part:09-logical-runtime-plane-model:09-1-overview:start</dc:title>
  </office:meta>
</office:document-meta>
</file>