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7-logical-acknowledgement:start"/><text:bookmark-start text:name="__RefHeading___logical_acknowledgement_1"/><text:bookmark-start text:name="logical_acknowledgement"/>8.7 Logical Acknowledgement<text:bookmark-end text:name="__RefHeading___logical_acknowledgement_1"/><text:bookmark-end text:name="logical_acknowledgement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acknowledgment" text:style-name="Internet_20_link" text:visited-style-name="Visited_20_Internet_20_Link"> Logical Acknowledgeme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24:57</meta:creation-date>
    <dc:creator>Generated</dc:creator>
    <dc:date>2026-08-24T03::24:57</dc:date>
    <dc:language>en-US</dc:language>
    <meta:editing-cycles>1</meta:editing-cycles>
    <meta:editing-duration>PT0S</meta:editing-duration>
    <dc:title>fxdemo:02-part:08-logical-information-model:08-7-logical-acknowledgement:start</dc:title>
  </office:meta>
</office:document-meta>
</file>