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8-logical-information-model:08-2-logical-data-structure-definition:start"/><text:bookmark-start text:name="__RefHeading___logical_data_structure_definition_1"/><text:bookmark-start text:name="logical_data_structure_definition"/>8.2 Logical Data Structure Definition<text:bookmark-end text:name="__RefHeading___logical_data_structure_definition_1"/><text:bookmark-end text:name="logical_data_structure_definition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data_structure_definition" text:style-name="Internet_20_link" text:visited-style-name="Visited_20_Internet_20_Link"> Logical Data Structure Definition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02:58</meta:creation-date>
    <dc:creator>Generated</dc:creator>
    <dc:date>2026-08-22T23::02:58</dc:date>
    <dc:language>en-US</dc:language>
    <meta:editing-cycles>1</meta:editing-cycles>
    <meta:editing-duration>PT0S</meta:editing-duration>
    <dc:title>fxdemo:02-part:08-logical-information-model:08-2-logical-data-structure-definition:start</dc:title>
  </office:meta>
</office:document-meta>
</file>