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8-logical-information-model:08-10-logical-information-lineage:start"/><text:bookmark-start text:name="__RefHeading___logical_information_lineage_1"/><text:bookmark-start text:name="logical_information_lineage"/>8.10 Logical Information Lineage<text:bookmark-end text:name="__RefHeading___logical_information_lineage_1"/><text:bookmark-end text:name="logical_information_lineag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dido_99_annexes/annex-b-terms-and-definitions/l/logical_information_lineage" text:style-name="Internet_20_link" text:visited-style-name="Visited_20_Internet_20_Link"> Logical Information Lineag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13:20</meta:creation-date>
    <dc:creator>Generated</dc:creator>
    <dc:date>2026-08-24T02::13:20</dc:date>
    <dc:language>en-US</dc:language>
    <meta:editing-cycles>1</meta:editing-cycles>
    <meta:editing-duration>PT0S</meta:editing-duration>
    <dc:title>fxdemo:02-part:08-logical-information-model:08-10-logical-information-lineage:start</dc:title>
  </office:meta>
</office:document-meta>
</file>