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07-logical-communication-model:07-3-communication-role:start"/><text:bookmark-start text:name="__RefHeading___communication_role_1"/><text:bookmark-start text:name="communication_role"/>7.3 Communication Role<text:bookmark-end text:name="__RefHeading___communication_role_1"/><text:bookmark-end text:name="communication_rol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See the definition: <text:a xlink:type="simple" xlink:href="https://wiki.didosolutions.com/fxdemo/dido_99_annexes/annex-b-terms-and-definitions/c/communication_role" text:style-name="Internet_20_link" text:visited-style-name="Visited_20_Internet_20_Link"> Communication Role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3::19:39</meta:creation-date>
    <dc:creator>Generated</dc:creator>
    <dc:date>2026-08-24T03::19:39</dc:date>
    <dc:language>en-US</dc:language>
    <meta:editing-cycles>1</meta:editing-cycles>
    <meta:editing-duration>PT0S</meta:editing-duration>
    <dc:title>fxdemo:02-part:07-logical-communication-model:07-3-communication-role:start</dc:title>
  </office:meta>
</office:document-meta>
</file>